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Calibri" svg:font-family="Calibri, sans-serif"/>
    <style:font-face style:name="Times New Roman1" svg:font-family="'Times New Roman', serif"/>
    <style:font-face style:name="Arial1" svg:font-family="Arial" style:font-family-generic="swiss"/>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Arial,Italic" svg:font-family="'Arial,Italic'"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Text_20_body">
      <style:paragraph-properties fo:margin-left="0cm" fo:margin-right="0cm" fo:margin-top="0cm" fo:margin-bottom="0.353cm" loext:contextual-spacing="false" style:line-height-at-least="0.476cm" fo:text-align="center" style:justify-single-word="false" fo:orphans="2" fo:widows="2" fo:text-indent="0cm" style:auto-text-indent="false"/>
      <style:text-properties fo:font-variant="normal" fo:text-transform="none" fo:color="#222222" style:font-name="Times New Roman1" fo:font-size="12pt" fo:letter-spacing="normal" fo:font-style="normal" fo:font-weight="bold" officeooo:paragraph-rsid="0005f470"/>
    </style:style>
    <style:style style:name="P2" style:family="paragraph" style:parent-style-name="Text_20_body">
      <style:paragraph-properties fo:margin-left="0cm" fo:margin-right="0cm" fo:margin-top="0cm" fo:margin-bottom="0.353cm" loext:contextual-spacing="false" style:line-height-at-least="0.476cm" fo:text-align="center" style:justify-single-word="false" fo:orphans="2" fo:widows="2" fo:text-indent="0cm" style:auto-text-indent="false"/>
      <style:text-properties fo:font-variant="normal" fo:text-transform="none" fo:color="#222222" style:font-name="Times New Roman1" fo:font-size="12pt" fo:letter-spacing="normal" fo:font-style="normal" fo:font-weight="bold" officeooo:rsid="005db7e0" officeooo:paragraph-rsid="005db7e0"/>
    </style:style>
    <style:style style:name="P3" style:family="paragraph" style:parent-style-name="Text_20_body">
      <style:paragraph-properties fo:margin-left="0cm" fo:margin-right="0cm" fo:margin-top="0cm" fo:margin-bottom="0.353cm" loext:contextual-spacing="false" style:line-height-at-least="0.847cm" fo:text-align="justify" style:justify-single-word="false" fo:orphans="2" fo:widows="2" fo:text-indent="0cm" style:auto-text-indent="false"/>
      <style:text-properties officeooo:paragraph-rsid="0076e842"/>
    </style:style>
    <style:style style:name="P4" style:family="paragraph" style:parent-style-name="Text_20_body">
      <style:paragraph-properties fo:margin-left="0cm" fo:margin-right="0cm" fo:margin-top="0cm" fo:margin-bottom="0.353cm" loext:contextual-spacing="false" style:line-height-at-least="0.476cm" fo:text-align="start"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bold" officeooo:paragraph-rsid="0016c1af" fo:background-color="#ffffff"/>
    </style:style>
    <style:style style:name="P5" style:family="paragraph" style:parent-style-name="Table_20_Contents" style:master-page-name="">
      <loext:graphic-properties draw:fill="none"/>
      <style:paragraph-properties fo:margin-left="0cm" fo:margin-right="0cm" fo:margin-top="0cm" fo:margin-bottom="0.353cm" loext:contextual-spacing="false" fo:text-align="justify" style:justify-single-word="false" fo:text-indent="0cm" style:auto-text-indent="false" style:page-number="auto" fo:background-color="transparent" text:number-lines="false" text:line-number="0"/>
      <style:text-properties officeooo:paragraph-rsid="0055e62c"/>
    </style:style>
    <style:style style:name="P6" style:family="paragraph" style:parent-style-name="Table_20_Contents" style:master-page-name="">
      <loext:graphic-properties draw:fill="none"/>
      <style:paragraph-properties fo:margin-left="0cm" fo:margin-right="0cm" fo:margin-top="0cm" fo:margin-bottom="0.353cm" loext:contextual-spacing="false" fo:text-align="justify" style:justify-single-word="false" fo:text-indent="0cm" style:auto-text-indent="false" style:page-number="auto" fo:background-color="transparent" text:number-lines="false" text:line-number="0"/>
      <style:text-properties style:font-name="Times New Roman1" fo:font-size="12pt" officeooo:paragraph-rsid="0055e62c" fo:background-color="#ffffff"/>
    </style:style>
    <style:style style:name="P7" style:family="paragraph" style:parent-style-name="Table_20_Contents" style:master-page-name="">
      <loext:graphic-properties draw:fill="none"/>
      <style:paragraph-properties fo:margin-left="0cm" fo:margin-right="0cm" fo:margin-top="0cm" fo:margin-bottom="0.353cm" loext:contextual-spacing="false" fo:line-height="100%" fo:text-align="justify" style:justify-single-word="false" fo:orphans="2" fo:widows="2" fo:text-indent="0cm" style:auto-text-indent="false" style:page-number="auto" fo:background-color="transparent" text:number-lines="false" text:line-number="0" style:writing-mode="lr-tb"/>
      <style:text-properties fo:font-variant="normal" fo:text-transform="none" fo:color="#222222" style:font-name="Times New Roman1" fo:font-size="12pt" fo:letter-spacing="normal" fo:font-style="normal" fo:font-weight="bold" officeooo:rsid="002802b4" officeooo:paragraph-rsid="0055e62c" fo:background-color="#ffffff" style:font-style-asian="normal" style:font-weight-asian="bold" style:font-style-complex="normal" style:font-weight-complex="bold"/>
    </style:style>
    <style:style style:name="P8" style:family="paragraph" style:parent-style-name="Standard">
      <style:paragraph-properties fo:margin-left="0cm" fo:margin-right="0cm" fo:margin-top="0cm" fo:margin-bottom="0.353cm" loext:contextual-spacing="false" fo:line-height="150%" fo:text-align="justify" style:justify-single-word="false" fo:text-indent="0cm" style:auto-text-indent="false"/>
      <style:text-properties fo:color="#231f20" officeooo:paragraph-rsid="007d78fd" fo:background-color="#ffffff"/>
    </style:style>
    <style:style style:name="P9" style:family="paragraph" style:parent-style-name="Text_20_body">
      <style:paragraph-properties fo:margin-left="0cm" fo:margin-right="0cm" fo:margin-top="0cm" fo:margin-bottom="0cm" loext:contextual-spacing="false" fo:line-height="100%" fo:text-align="justify" style:justify-single-word="false" fo:orphans="2" fo:widows="2" fo:text-indent="0cm" style:auto-text-indent="false"/>
      <style:text-properties fo:font-variant="normal" fo:text-transform="none" fo:color="#000000" style:font-name="Times New Roman1" fo:font-size="12pt" fo:letter-spacing="normal" fo:font-style="italic" fo:font-weight="bold" officeooo:paragraph-rsid="0007aeab" fo:background-color="#ffffff" style:font-weight-asian="bold" style:font-weight-complex="bold"/>
    </style:style>
    <style:style style:name="P10" style:family="paragraph" style:parent-style-name="Text_20_body">
      <style:paragraph-properties fo:margin-left="0cm" fo:margin-right="0cm" fo:margin-top="0cm" fo:margin-bottom="0cm" loext:contextual-spacing="false" fo:line-height="100%" fo:text-align="justify" style:justify-single-word="false" fo:orphans="2" fo:widows="2" fo:text-indent="0cm" style:auto-text-indent="false"/>
      <style:text-properties fo:font-variant="normal" fo:text-transform="none" fo:color="#000000" style:font-name="Times New Roman1" fo:font-size="12pt" fo:letter-spacing="normal" fo:font-style="italic" fo:font-weight="normal" officeooo:paragraph-rsid="000c0dd6" fo:background-color="#ffffff"/>
    </style:style>
    <style:style style:name="P11" style:family="paragraph" style:parent-style-name="Text_20_body">
      <style:paragraph-properties fo:margin-left="0cm" fo:margin-right="0cm" fo:margin-top="0cm" fo:margin-bottom="0cm" loext:contextual-spacing="false" fo:line-height="150%" fo:text-align="justify" style:justify-single-word="false" fo:orphans="2" fo:widows="2" fo:text-indent="0cm" style:auto-text-indent="false"/>
      <style:text-properties fo:font-variant="normal" fo:text-transform="none" fo:color="#222222" style:font-name="Times New Roman1" fo:font-size="12pt" fo:letter-spacing="normal" fo:font-style="normal" fo:font-weight="bold" officeooo:paragraph-rsid="00179aaf" fo:background-color="#ffffff"/>
    </style:style>
    <style:style style:name="P12" style:family="paragraph" style:parent-style-name="Text_20_body">
      <style:paragraph-properties fo:margin-left="0cm" fo:margin-right="0cm" fo:margin-top="0cm" fo:margin-bottom="0cm" loext:contextual-spacing="false" style:line-height-at-least="0.476cm" fo:text-align="center" style:justify-single-word="false" fo:orphans="2" fo:widows="2" fo:text-indent="0cm" style:auto-text-indent="false"/>
      <style:text-properties fo:font-variant="normal" fo:text-transform="none" fo:color="#222222" style:font-name="Times New Roman1" fo:font-size="12pt" fo:letter-spacing="normal" fo:font-style="normal" fo:font-weight="bold" officeooo:rsid="005db7e0" officeooo:paragraph-rsid="005db7e0"/>
    </style:style>
    <style:style style:name="P13" style:family="paragraph" style:parent-style-name="Text_20_body">
      <style:paragraph-properties fo:margin-left="0cm" fo:margin-right="0cm" fo:margin-top="0cm" fo:margin-bottom="0cm" loext:contextual-spacing="false" style:line-height-at-least="0.476cm" fo:text-align="center" style:justify-single-word="false" fo:orphans="2" fo:widows="2" fo:text-indent="0cm" style:auto-text-indent="false"/>
      <style:text-properties fo:font-variant="normal" fo:text-transform="none" fo:color="#222222" style:font-name="Times New Roman1" fo:font-size="12pt" fo:letter-spacing="normal" fo:font-style="normal" fo:font-weight="bold" officeooo:rsid="005ed3e9" officeooo:paragraph-rsid="005ed3e9"/>
    </style:style>
    <style:style style:name="P14" style:family="paragraph" style:parent-style-name="Text_20_body">
      <style:paragraph-properties fo:margin-left="0cm" fo:margin-right="0cm" fo:margin-top="0cm" fo:margin-bottom="0cm" loext:contextual-spacing="false" style:line-height-at-least="0.847cm" fo:text-align="justify" style:justify-single-word="false" fo:orphans="2" fo:widows="2" fo:text-indent="0cm" style:auto-text-indent="false"/>
      <style:text-properties fo:font-variant="normal" fo:text-transform="none" fo:color="#222222" style:font-name="Times New Roman1" fo:font-size="12pt" fo:letter-spacing="normal" fo:font-style="normal" fo:font-weight="normal" officeooo:paragraph-rsid="002d3967" fo:background-color="#ffffff"/>
    </style:style>
    <style:style style:name="P15" style:family="paragraph" style:parent-style-name="Text_20_body">
      <style:paragraph-properties fo:margin-left="0cm" fo:margin-right="0cm" fo:margin-top="0cm" fo:margin-bottom="0cm" loext:contextual-spacing="false" style:line-height-at-least="0.847cm" fo:text-align="justify" style:justify-single-word="false" fo:orphans="2" fo:widows="2" fo:text-indent="0cm" style:auto-text-indent="false"/>
      <style:text-properties fo:font-variant="normal" fo:text-transform="none" fo:color="#222222" style:font-name="Times New Roman1" fo:font-size="12pt" fo:letter-spacing="normal" fo:font-style="normal" fo:font-weight="normal" officeooo:paragraph-rsid="002e7bf6" fo:background-color="#ffffff"/>
    </style:style>
    <style:style style:name="P16" style:family="paragraph" style:parent-style-name="Text_20_body">
      <style:paragraph-properties fo:margin-left="0cm" fo:margin-right="0cm" fo:margin-top="0cm" fo:margin-bottom="0cm" loext:contextual-spacing="false" style:line-height-at-least="0.847cm" fo:text-align="justify" style:justify-single-word="false" fo:orphans="2" fo:widows="2" fo:text-indent="0cm" style:auto-text-indent="false"/>
      <style:text-properties fo:font-variant="normal" fo:text-transform="none" fo:color="#222222" fo:letter-spacing="normal" fo:font-weight="bold" officeooo:paragraph-rsid="002b2a12" fo:background-color="#ffffff" style:font-weight-asian="bold" style:font-weight-complex="bold"/>
    </style:style>
    <style:style style:name="P17" style:family="paragraph" style:parent-style-name="Text_20_body">
      <style:paragraph-properties fo:margin-left="0cm" fo:margin-right="0cm" fo:margin-top="0cm" fo:margin-bottom="0cm" loext:contextual-spacing="false" style:line-height-at-least="0.847cm" fo:text-align="justify" style:justify-single-word="false" fo:orphans="2" fo:widows="2" fo:text-indent="0cm" style:auto-text-indent="false" style:writing-mode="lr-tb"/>
      <style:text-properties fo:font-variant="normal" fo:text-transform="none" fo:color="#222222" fo:letter-spacing="normal" officeooo:paragraph-rsid="003a871b" fo:background-color="#ffffff"/>
    </style:style>
    <style:style style:name="P18" style:family="paragraph" style:parent-style-name="Text_20_body">
      <style:paragraph-properties fo:margin-left="0cm" fo:margin-right="0cm" fo:margin-top="0cm" fo:margin-bottom="0cm" loext:contextual-spacing="false" style:line-height-at-least="0.847cm"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rsid="0024c251" officeooo:paragraph-rsid="0043c6d8" fo:background-color="#ffffff" style:font-style-asian="normal" style:font-style-complex="normal"/>
    </style:style>
    <style:style style:name="P19" style:family="paragraph" style:parent-style-name="Text_20_body">
      <style:paragraph-properties fo:margin-left="0cm" fo:margin-right="0cm" fo:margin-top="0cm" fo:margin-bottom="0cm" loext:contextual-spacing="false" fo:line-height="129%"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paragraph-rsid="0024c251" fo:background-color="#ffffff"/>
    </style:style>
    <style:style style:name="P20" style:family="paragraph" style:parent-style-name="Standard">
      <style:paragraph-properties fo:margin-left="0cm" fo:margin-right="0cm" fo:margin-top="0cm" fo:margin-bottom="0cm" loext:contextual-spacing="false" fo:line-height="150%"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rsid="0024c251" officeooo:paragraph-rsid="0060b69f" fo:background-color="#ffffff" style:font-style-asian="normal" style:font-style-complex="normal"/>
    </style:style>
    <style:style style:name="P21" style:family="paragraph" style:parent-style-name="Table_20_Contents">
      <style:paragraph-properties fo:margin-left="0cm" fo:margin-right="0cm" fo:margin-top="0cm" fo:margin-bottom="0cm" loext:contextual-spacing="false" fo:text-align="justify" style:justify-single-word="false" fo:text-indent="0cm" style:auto-text-indent="false"/>
      <style:text-properties fo:color="#231f20" officeooo:paragraph-rsid="0055e62c" fo:background-color="#ffffff"/>
    </style:style>
    <style:style style:name="P22" style:family="paragraph" style:parent-style-name="Table_20_Contents">
      <style:paragraph-properties fo:margin-left="0cm" fo:margin-right="0cm" fo:margin-top="0cm" fo:margin-bottom="0cm" loext:contextual-spacing="false" fo:line-height="150%" fo:text-align="justify" style:justify-single-word="false" fo:text-indent="0cm" style:auto-text-indent="false"/>
      <style:text-properties fo:color="#231f20" officeooo:paragraph-rsid="0055e62c" fo:background-color="#ffffff"/>
    </style:style>
    <style:style style:name="P23" style:family="paragraph" style:parent-style-name="Table_20_Contents">
      <style:paragraph-properties fo:margin-left="0cm" fo:margin-right="0cm" fo:margin-top="0cm" fo:margin-bottom="0cm" loext:contextual-spacing="false" fo:text-align="justify" style:justify-single-word="false" fo:text-indent="0cm" style:auto-text-indent="false"/>
      <style:text-properties fo:color="#231f20" style:font-name="Times New Roman1" fo:font-size="12pt" fo:font-weight="bold" officeooo:paragraph-rsid="0055e62c" fo:background-color="#ffffff"/>
    </style:style>
    <style:style style:name="P24" style:family="paragraph" style:parent-style-name="Table_20_Contents">
      <style:paragraph-properties fo:margin-left="0cm" fo:margin-right="0cm" fo:margin-top="0cm" fo:margin-bottom="0cm" loext:contextual-spacing="false" fo:line-height="150%" fo:text-align="justify" style:justify-single-word="false" fo:text-indent="0cm" style:auto-text-indent="false"/>
      <style:text-properties fo:color="#231f20" style:font-name="Times New Roman1" fo:font-size="12pt" fo:font-weight="bold" officeooo:paragraph-rsid="00894cd8" fo:background-color="#ffffff"/>
    </style:style>
    <style:style style:name="P25" style:family="paragraph" style:parent-style-name="Table_20_Contents">
      <style:paragraph-properties fo:margin-left="0cm" fo:margin-right="0cm" fo:margin-top="0cm" fo:margin-bottom="0cm" loext:contextual-spacing="false" fo:line-height="150%" fo:text-align="justify" style:justify-single-word="false" fo:text-indent="0cm" style:auto-text-indent="false"/>
      <style:text-properties fo:color="#231f20" style:font-name="Times New Roman1" fo:font-size="12pt" fo:font-weight="bold" officeooo:paragraph-rsid="0055e62c" fo:background-color="#ffffff"/>
    </style:style>
    <style:style style:name="P26" style:family="paragraph" style:parent-style-name="Table_20_Contents">
      <style:paragraph-properties fo:margin-left="0cm" fo:margin-right="0cm" fo:margin-top="0cm" fo:margin-bottom="0cm" loext:contextual-spacing="false" fo:text-align="justify" style:justify-single-word="false" fo:text-indent="0cm" style:auto-text-indent="false"/>
      <style:text-properties officeooo:paragraph-rsid="0055e62c" fo:background-color="#ffffff"/>
    </style:style>
    <style:style style:name="P27" style:family="paragraph" style:parent-style-name="Table_20_Contents">
      <style:paragraph-properties fo:margin-left="0cm" fo:margin-right="0cm" fo:margin-top="0cm" fo:margin-bottom="0cm" loext:contextual-spacing="false" fo:text-align="justify" style:justify-single-word="false" fo:text-indent="0cm" style:auto-text-indent="false"/>
      <style:text-properties fo:color="#000000" officeooo:paragraph-rsid="0055e62c" fo:background-color="#ffffff"/>
    </style:style>
    <style:style style:name="P28" style:family="paragraph" style:parent-style-name="Table_20_Contents"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text:number-lines="false" text:line-number="0"/>
      <style:text-properties style:font-name="Calibri" fo:font-size="11pt" officeooo:paragraph-rsid="0055e62c" fo:background-color="#ffffff"/>
    </style:style>
    <style:style style:name="P29" style:family="paragraph" style:parent-style-name="Table_20_Contents"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text:number-lines="false" text:line-number="0"/>
      <style:text-properties officeooo:paragraph-rsid="0055e62c"/>
    </style:style>
    <style:style style:name="P30" style:family="paragraph" style:parent-style-name="Table_20_Contents" style:master-page-name="">
      <loext:graphic-properties draw:fill="none"/>
      <style:paragraph-properties fo:margin-left="0cm" fo:margin-right="0cm" fo:margin-top="0cm" fo:margin-bottom="0cm" loext:contextual-spacing="false" fo:text-align="justify" style:justify-single-word="false" fo:text-indent="0cm" style:auto-text-indent="false" style:page-number="auto" fo:background-color="transparent" text:number-lines="false" text:line-number="0"/>
      <style:text-properties style:font-name="Times New Roman1" fo:font-size="12pt" officeooo:paragraph-rsid="0055e62c" fo:background-color="#ffffff"/>
    </style:style>
    <style:style style:name="P31" style:family="paragraph" style:parent-style-name="Table_20_Contents">
      <loext:graphic-properties draw:fill="none"/>
      <style:paragraph-properties fo:margin-left="0cm" fo:margin-right="0cm" fo:margin-top="0cm" fo:margin-bottom="0cm" loext:contextual-spacing="false" fo:text-align="justify" style:justify-single-word="false" fo:text-indent="0cm" style:auto-text-indent="false" fo:background-color="transparent" text:number-lines="false" text:line-number="0"/>
      <style:text-properties officeooo:paragraph-rsid="0055e62c"/>
    </style:style>
    <style:style style:name="P32"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officeooo:paragraph-rsid="0060b69f"/>
    </style:style>
    <style:style style:name="P3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officeooo:paragraph-rsid="006727e0"/>
    </style:style>
    <style:style style:name="P34"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officeooo:paragraph-rsid="0067fc44"/>
    </style:style>
    <style:style style:name="P35" style:family="paragraph" style:parent-style-name="Standard">
      <loext:graphic-properties draw:fill="solid" draw:fill-color="#ffffff"/>
      <style:paragraph-properties fo:margin-left="0cm" fo:margin-right="0cm" fo:margin-top="0cm" fo:margin-bottom="0cm" loext:contextual-spacing="false" fo:line-height="150%" fo:text-align="justify" style:justify-single-word="false" fo:text-indent="0cm" style:auto-text-indent="false" fo:background-color="#ffffff"/>
      <style:text-properties officeooo:paragraph-rsid="006d77f1"/>
    </style:style>
    <style:style style:name="P36"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tab-stop style:position="6.033cm"/>
        </style:tab-stops>
      </style:paragraph-properties>
      <style:text-properties officeooo:paragraph-rsid="007d78fd"/>
    </style:style>
    <style:style style:name="P3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officeooo:paragraph-rsid="007d78fd"/>
    </style:style>
    <style:style style:name="P38" style:family="paragraph" style:parent-style-name="Standard">
      <loext:graphic-properties draw:fill="solid" draw:fill-color="#ffffff"/>
      <style:paragraph-properties fo:margin-left="0cm" fo:margin-right="0cm" fo:margin-top="0cm" fo:margin-bottom="0cm" loext:contextual-spacing="false" fo:line-height="150%" fo:text-align="justify" style:justify-single-word="false" fo:text-indent="0cm" style:auto-text-indent="false" fo:background-color="#ffffff"/>
      <style:text-properties officeooo:paragraph-rsid="007d78fd"/>
    </style:style>
    <style:style style:name="P39"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font-name="Times New Roman" fo:font-size="12pt" fo:font-weight="bold" officeooo:paragraph-rsid="0060b69f" style:font-name-asian="Times New Roman2" style:font-size-asian="12pt" style:font-weight-asian="bold" style:font-name-complex="Times New Roman2" style:font-size-complex="12pt" style:font-style-complex="italic"/>
    </style:style>
    <style:style style:name="P40" style:family="paragraph" style:parent-style-name="Standard">
      <loext:graphic-properties draw:fill="solid" draw:fill-color="#ffffff"/>
      <style:paragraph-properties fo:margin-left="0cm" fo:margin-right="0cm" fo:margin-top="0cm" fo:margin-bottom="0cm" loext:contextual-spacing="false" fo:line-height="100%" fo:text-align="justify" style:justify-single-word="false" fo:text-indent="0cm" style:auto-text-indent="false" fo:background-color="#ffffff"/>
      <style:text-properties style:font-name="Times New Roman" fo:font-size="12pt" officeooo:paragraph-rsid="007d78fd" style:font-size-asian="12pt" style:font-name-complex="Times New Roman2" style:font-size-complex="12pt"/>
    </style:style>
    <style:style style:name="P41"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font-name="Times New Roman" fo:font-size="4pt" officeooo:paragraph-rsid="007d78fd" style:font-size-asian="12pt" style:font-name-complex="Times New Roman2" style:font-size-complex="12pt"/>
    </style:style>
    <style:style style:name="P42"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ab-stops>
          <style:tab-stop style:position="6.033cm"/>
        </style:tab-stops>
      </style:paragraph-properties>
      <style:text-properties style:font-name="Times New Roman1" fo:font-size="6pt" officeooo:paragraph-rsid="007d78fd" fo:background-color="#ffffff" style:font-size-asian="12pt" style:font-name-complex="Times New Roman2" style:font-size-complex="12pt"/>
    </style:style>
    <style:style style:name="P4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ab-stops>
          <style:tab-stop style:position="6.033cm"/>
        </style:tab-stops>
      </style:paragraph-properties>
      <style:text-properties fo:color="#000000" style:font-name="Times New Roman" fo:font-size="6pt" officeooo:paragraph-rsid="007d78fd" style:font-name-asian="Times New Roman2" style:font-size-asian="12pt" style:font-name-complex="Times New Roman2" style:font-size-complex="12pt"/>
    </style:style>
    <style:style style:name="P44" style:family="paragraph" style:parent-style-name="Text_20_body">
      <style:paragraph-properties fo:margin-left="0cm" fo:margin-right="0cm" fo:margin-top="0cm" fo:margin-bottom="0.282cm" loext:contextual-spacing="false" fo:line-height="150%"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paragraph-rsid="00179aaf" fo:background-color="#ffffff"/>
    </style:style>
    <style:style style:name="P45" style:family="paragraph" style:parent-style-name="Text_20_body">
      <style:paragraph-properties fo:margin-left="0cm" fo:margin-right="0cm" fo:margin-top="0cm" fo:margin-bottom="0.282cm" loext:contextual-spacing="false" fo:line-height="129%"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rsid="002061c5" officeooo:paragraph-rsid="002061c5" fo:background-color="#ffffff"/>
    </style:style>
    <style:style style:name="P46" style:family="paragraph" style:parent-style-name="Text_20_body">
      <style:paragraph-properties fo:margin-left="0cm" fo:margin-right="0cm" fo:margin-top="0cm" fo:margin-bottom="0.282cm" loext:contextual-spacing="false" fo:line-height="129%"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paragraph-rsid="0024c251" fo:background-color="#ffffff"/>
    </style:style>
    <style:style style:name="P47" style:family="paragraph" style:parent-style-name="Text_20_body">
      <style:paragraph-properties fo:margin-left="0cm" fo:margin-right="0cm" fo:margin-top="0cm" fo:margin-bottom="0.282cm" loext:contextual-spacing="false" fo:line-height="129%"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paragraph-rsid="002802b4" fo:background-color="#ffffff"/>
    </style:style>
    <style:style style:name="P48" style:family="paragraph" style:parent-style-name="Text_20_body">
      <style:paragraph-properties fo:margin-left="0cm" fo:margin-right="0cm" fo:margin-top="0cm" fo:margin-bottom="0.282cm" loext:contextual-spacing="false" fo:line-height="129%"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bold" officeooo:paragraph-rsid="002802b4" fo:background-color="#ffffff" style:font-weight-asian="bold" style:font-weight-complex="bold"/>
    </style:style>
    <style:style style:name="P49" style:family="paragraph" style:parent-style-name="Text_20_body">
      <style:paragraph-properties fo:margin-left="0cm" fo:margin-right="0cm" fo:margin-top="0cm" fo:margin-bottom="0.282cm" loext:contextual-spacing="false" fo:line-height="129%"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bold" officeooo:paragraph-rsid="0024c251" fo:background-color="#ffffff" style:font-weight-asian="bold" style:font-weight-complex="bold"/>
    </style:style>
    <style:style style:name="P50" style:family="paragraph" style:parent-style-name="Text_20_body">
      <style:paragraph-properties fo:margin-left="0cm" fo:margin-right="0cm" fo:margin-top="0cm" fo:margin-bottom="0.282cm" loext:contextual-spacing="false" fo:line-height="129%" fo:text-align="justify" style:justify-single-word="false" fo:orphans="2" fo:widows="2" fo:text-indent="0cm" style:auto-text-indent="false" style:writing-mode="lr-tb"/>
      <style:text-properties officeooo:paragraph-rsid="001db3ba"/>
    </style:style>
    <style:style style:name="P51" style:family="paragraph" style:parent-style-name="Text_20_body" style:master-page-name="">
      <loext:graphic-properties draw:fill="none"/>
      <style:paragraph-properties fo:margin-left="0cm" fo:margin-right="0cm" fo:margin-top="0.295cm" fo:margin-bottom="0cm" loext:contextual-spacing="false" style:line-height-at-least="0.847cm" fo:text-align="justify" style:justify-single-word="false" fo:orphans="2" fo:widows="2" fo:text-indent="0cm" style:auto-text-indent="false" style:page-number="auto" fo:background-color="transparent"/>
      <style:text-properties fo:font-variant="normal" fo:text-transform="none" fo:color="#222222" fo:letter-spacing="normal" officeooo:paragraph-rsid="002ea6fb" fo:background-color="#ffffff"/>
    </style:style>
    <style:style style:name="P52" style:family="paragraph" style:parent-style-name="Text_20_body">
      <style:paragraph-properties fo:margin-left="0cm" fo:margin-right="0cm" fo:margin-top="0.201cm" fo:margin-bottom="0.201cm" loext:contextual-spacing="false" style:line-height-at-least="0.847cm" fo:text-align="justify" style:justify-single-word="false" fo:orphans="2" fo:widows="2" fo:text-indent="0cm" style:auto-text-indent="false"/>
      <style:text-properties fo:font-variant="normal" fo:text-transform="none" fo:color="#222222" style:font-name="Times New Roman1" fo:font-size="12pt" fo:letter-spacing="normal" fo:font-style="normal" fo:font-weight="normal" officeooo:paragraph-rsid="0030cf51" fo:background-color="#ffffff"/>
    </style:style>
    <style:style style:name="P53" style:family="paragraph" style:parent-style-name="Text_20_body">
      <style:paragraph-properties fo:margin-left="0cm" fo:margin-right="0cm" fo:margin-top="0.302cm" fo:margin-bottom="0.302cm" loext:contextual-spacing="false" style:line-height-at-least="0.847cm" fo:text-align="justify" style:justify-single-word="false" fo:orphans="2" fo:widows="2" fo:text-indent="0cm" style:auto-text-indent="false" style:writing-mode="lr-tb"/>
      <style:text-properties fo:font-variant="normal" fo:text-transform="none" fo:color="#222222" fo:letter-spacing="normal" officeooo:paragraph-rsid="00393a6c" fo:background-color="#ffffff"/>
    </style:style>
    <style:style style:name="P54" style:family="paragraph" style:parent-style-name="Table_20_Contents">
      <style:paragraph-properties fo:margin-left="1.27cm" fo:margin-right="0cm" fo:margin-top="0cm" fo:margin-bottom="0cm" loext:contextual-spacing="false" fo:text-align="justify" style:justify-single-word="false" fo:text-indent="0cm" style:auto-text-indent="false"/>
      <style:text-properties fo:color="#000000" officeooo:paragraph-rsid="0055e62c" fo:background-color="#ffffff"/>
    </style:style>
    <style:style style:name="P55" style:family="paragraph" style:parent-style-name="Table_20_Contents">
      <style:paragraph-properties fo:margin-left="1.27cm" fo:margin-right="0cm" fo:margin-top="0cm" fo:margin-bottom="0cm" loext:contextual-spacing="false" fo:text-align="justify" style:justify-single-word="false" fo:text-indent="0cm" style:auto-text-indent="false"/>
      <style:text-properties officeooo:paragraph-rsid="0055e62c" fo:background-color="#ffffff"/>
    </style:style>
    <style:style style:name="P56" style:family="paragraph" style:parent-style-name="Table_20_Contents">
      <style:paragraph-properties fo:margin-left="1.27cm" fo:margin-right="0cm" fo:margin-top="0cm" fo:margin-bottom="0cm" loext:contextual-spacing="false" fo:text-align="justify" style:justify-single-word="false" fo:text-indent="0cm" style:auto-text-indent="false"/>
      <style:text-properties style:font-name="Times New Roman1" fo:font-size="12pt" officeooo:paragraph-rsid="0055e62c" fo:background-color="#ffffff"/>
    </style:style>
    <style:style style:name="P57" style:family="paragraph" style:parent-style-name="Table_20_Contents">
      <style:paragraph-properties fo:margin-left="1.27cm" fo:margin-right="0cm" fo:margin-top="0cm" fo:margin-bottom="0.353cm" loext:contextual-spacing="false" fo:text-align="justify" style:justify-single-word="false" fo:text-indent="0cm" style:auto-text-indent="false"/>
      <style:text-properties style:font-name="Times New Roman1" fo:font-size="12pt" officeooo:paragraph-rsid="0055e62c" fo:background-color="#ffffff"/>
    </style:style>
    <style:style style:name="P58" style:family="paragraph" style:parent-style-name="Table_20_Contents">
      <style:paragraph-properties fo:margin-left="1.429cm" fo:margin-right="0cm" fo:margin-top="0cm" fo:margin-bottom="0cm" loext:contextual-spacing="false" fo:text-align="justify" style:justify-single-word="false" fo:text-indent="0cm" style:auto-text-indent="false"/>
      <style:text-properties officeooo:paragraph-rsid="0055e62c" fo:background-color="#ffffff"/>
    </style:style>
    <style:style style:name="P59" style:family="paragraph" style:parent-style-name="Standard">
      <style:paragraph-properties fo:margin-left="0cm" fo:margin-right="0cm" fo:margin-top="0cm" fo:margin-bottom="0cm" loext:contextual-spacing="false" fo:line-height="150%" fo:text-align="justify" style:justify-single-word="false" fo:text-indent="1.27cm" style:auto-text-indent="false"/>
      <style:text-properties style:font-name="Times New Roman" fo:font-size="12pt" officeooo:paragraph-rsid="007d78fd" style:font-size-asian="12pt" style:font-name-complex="Times New Roman2" style:font-size-complex="12pt"/>
    </style:style>
    <style:style style:name="P60" style:family="paragraph" style:parent-style-name="List_20_Paragraph" style:list-style-name="WWNum3">
      <style:paragraph-properties fo:margin-left="1.27cm" fo:margin-right="0cm" fo:margin-top="0cm" fo:margin-bottom="0cm" loext:contextual-spacing="true" fo:line-height="100%" fo:text-align="justify" style:justify-single-word="false" fo:text-indent="-1.27cm" style:auto-text-indent="false"/>
      <style:text-properties style:font-name="Times New Roman" fo:font-size="12pt" officeooo:paragraph-rsid="007d78fd" style:font-size-asian="12pt" style:font-name-complex="Times New Roman2" style:font-size-complex="12pt"/>
    </style:style>
    <style:style style:name="P61" style:family="paragraph" style:parent-style-name="List_20_Paragraph" style:list-style-name="WWNum3">
      <style:paragraph-properties fo:margin-left="1.27cm" fo:margin-right="0cm" fo:margin-top="0cm" fo:margin-bottom="0cm" loext:contextual-spacing="true" fo:line-height="100%" fo:text-align="justify" style:justify-single-word="false" fo:text-indent="-1.27cm" style:auto-text-indent="false">
        <style:tab-stops>
          <style:tab-stop style:position="0.318cm"/>
        </style:tab-stops>
      </style:paragraph-properties>
      <style:text-properties style:font-name="Times New Roman" fo:font-size="12pt" officeooo:paragraph-rsid="007d78fd" style:font-size-asian="12pt" style:font-name-complex="Times New Roman2" style:font-size-complex="12pt"/>
    </style:style>
    <style:style style:name="P62" style:family="paragraph" style:parent-style-name="List_20_Paragraph" style:list-style-name="WWNum3">
      <style:paragraph-properties fo:margin-left="0cm" fo:margin-right="0cm" fo:margin-top="0cm" fo:margin-bottom="0cm" loext:contextual-spacing="true" fo:line-height="100%" fo:text-align="justify" style:justify-single-word="false" fo:text-indent="0cm" style:auto-text-indent="false"/>
      <style:text-properties style:font-name="Times New Roman" fo:font-size="12pt" officeooo:paragraph-rsid="007d78fd" style:font-size-asian="12pt" style:font-name-complex="Times New Roman2" style:font-size-complex="12pt"/>
    </style:style>
    <style:style style:name="P63"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normal" fo:font-weight="normal" officeooo:rsid="0024c251" officeooo:paragraph-rsid="0024c251" fo:background-color="#ffffff"/>
    </style:style>
    <style:style style:name="P64"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normal" fo:font-weight="normal" officeooo:rsid="0024c251" officeooo:paragraph-rsid="0024c251" fo:background-color="#ffffff" style:font-style-asian="normal" style:font-style-complex="normal"/>
    </style:style>
    <style:style style:name="P65"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normal" fo:font-weight="bold" officeooo:paragraph-rsid="002867f5" fo:background-color="#ffffff"/>
    </style:style>
    <style:style style:name="P66"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normal" fo:font-weight="bold" officeooo:rsid="0028fc09" officeooo:paragraph-rsid="002867f5" fo:background-color="#ffffff" style:font-style-asian="normal" style:font-weight-asian="bold" style:font-style-complex="normal" style:font-weight-complex="bold"/>
    </style:style>
    <style:style style:name="P67"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normal" fo:font-weight="bold" officeooo:rsid="0024c251" officeooo:paragraph-rsid="002867f5" fo:background-color="#ffffff" style:font-weight-asian="bold" style:font-weight-complex="bold"/>
    </style:style>
    <style:style style:name="P68"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italic" fo:font-weight="normal" officeooo:paragraph-rsid="00262987" fo:background-color="#ffffff"/>
    </style:style>
    <style:style style:name="P69"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italic" fo:font-weight="normal" officeooo:paragraph-rsid="002802b4" fo:background-color="#ffffff"/>
    </style:style>
    <style:style style:name="P70"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000000" style:font-name="Times New Roman1" fo:font-size="12pt" fo:letter-spacing="normal" fo:font-style="italic" fo:font-weight="normal" officeooo:paragraph-rsid="004ec63d" fo:background-color="#ffffff"/>
    </style:style>
    <style:style style:name="P71" style:family="paragraph" style:parent-style-name="Text_20_body" style:list-style-name="L1">
      <style:paragraph-properties fo:margin-left="0cm" fo:margin-right="0cm" fo:margin-top="0cm" fo:margin-bottom="0cm" loext:contextual-spacing="false" fo:line-height="100%" fo:text-align="justify" style:justify-single-word="false" fo:orphans="2" fo:widows="2" fo:text-indent="0cm" style:auto-text-indent="false" style:writing-mode="lr-tb"/>
      <style:text-properties fo:font-variant="normal" fo:text-transform="none" fo:color="#222222" style:font-name="Times New Roman1" fo:font-size="12pt" fo:letter-spacing="normal" fo:font-style="normal" fo:font-weight="normal" officeooo:rsid="002802b4" officeooo:paragraph-rsid="002867f5" fo:background-color="#ffffff" style:font-style-asian="normal" style:font-weight-asian="normal" style:font-style-complex="normal" style:font-weight-complex="normal"/>
    </style:style>
    <style:style style:name="T1" style:family="text">
      <style:text-properties officeooo:rsid="0005f470"/>
    </style:style>
    <style:style style:name="T2" style:family="text">
      <style:text-properties fo:color="#222222" style:font-style-asian="italic" style:font-weight-asian="normal" style:font-style-complex="italic" style:font-weight-complex="normal"/>
    </style:style>
    <style:style style:name="T3" style:family="text">
      <style:text-properties fo:color="#222222" officeooo:rsid="0005f470" style:font-style-asian="italic" style:font-weight-asian="normal" style:font-style-complex="italic" style:font-weight-complex="normal"/>
    </style:style>
    <style:style style:name="T4" style:family="text">
      <style:text-properties fo:color="#222222" officeooo:rsid="000a9325" style:font-style-asian="italic" style:font-weight-asian="normal" style:font-style-complex="italic" style:font-weight-complex="normal"/>
    </style:style>
    <style:style style:name="T5" style:family="text">
      <style:text-properties fo:color="#222222" officeooo:rsid="000ae938" style:font-style-asian="italic" style:font-weight-asian="normal" style:font-style-complex="italic" style:font-weight-complex="normal"/>
    </style:style>
    <style:style style:name="T6" style:family="text">
      <style:text-properties fo:color="#222222" officeooo:rsid="0016c1af" style:font-style-asian="italic" style:font-weight-asian="normal" style:font-style-complex="italic" style:font-weight-complex="normal"/>
    </style:style>
    <style:style style:name="T7" style:family="text">
      <style:text-properties officeooo:rsid="000ae938"/>
    </style:style>
    <style:style style:name="T8" style:family="text">
      <style:text-properties officeooo:rsid="0010a645"/>
    </style:style>
    <style:style style:name="T9" style:family="text">
      <style:text-properties style:font-weight-asian="bold" style:font-weight-complex="bold"/>
    </style:style>
    <style:style style:name="T10" style:family="text">
      <style:text-properties officeooo:rsid="00165d05"/>
    </style:style>
    <style:style style:name="T11" style:family="text">
      <style:text-properties fo:font-variant="normal" fo:text-transform="none" fo:color="#222222" style:font-name="Times New Roman1" fo:font-size="12pt" fo:letter-spacing="normal" fo:font-style="normal" fo:font-weight="normal" fo:background-color="#ffffff" loext:char-shading-value="0"/>
    </style:style>
    <style:style style:name="T12" style:family="text">
      <style:text-properties fo:font-variant="normal" fo:text-transform="none" fo:color="#222222" style:font-name="Times New Roman1" fo:font-size="12pt" fo:letter-spacing="normal" fo:font-style="normal" fo:font-weight="normal" officeooo:rsid="000d7890" fo:background-color="#ffffff" loext:char-shading-value="0"/>
    </style:style>
    <style:style style:name="T13" style:family="text">
      <style:text-properties fo:font-variant="normal" fo:text-transform="none" fo:color="#222222" style:font-name="Times New Roman1" fo:font-size="12pt" fo:letter-spacing="normal" fo:font-style="normal" fo:font-weight="normal" officeooo:rsid="001b5a79" fo:background-color="#ffffff" loext:char-shading-value="0"/>
    </style:style>
    <style:style style:name="T14" style:family="text">
      <style:text-properties fo:font-variant="normal" fo:text-transform="none" fo:color="#222222" style:font-name="Times New Roman1" fo:font-size="12pt" fo:letter-spacing="normal" fo:font-style="normal" fo:font-weight="normal" officeooo:rsid="001c5d91" fo:background-color="#ffffff" loext:char-shading-value="0"/>
    </style:style>
    <style:style style:name="T15" style:family="text">
      <style:text-properties fo:font-variant="normal" fo:text-transform="none" fo:color="#222222" style:font-name="Times New Roman1" fo:font-size="12pt" fo:letter-spacing="normal" fo:font-style="normal" fo:font-weight="normal" officeooo:rsid="00473a8e" fo:background-color="#ffffff" loext:char-shading-value="0"/>
    </style:style>
    <style:style style:name="T16" style:family="text">
      <style:text-properties fo:font-variant="normal" fo:text-transform="none" fo:color="#222222" style:font-name="Times New Roman1" fo:font-size="12pt" fo:letter-spacing="normal" fo:font-style="normal" fo:font-weight="normal" officeooo:rsid="00492e5c" fo:background-color="#ffffff" loext:char-shading-value="0"/>
    </style:style>
    <style:style style:name="T17" style:family="text">
      <style:text-properties fo:font-variant="normal" fo:text-transform="none" fo:color="#222222" style:font-name="Times New Roman1" fo:font-size="12pt" fo:letter-spacing="normal" fo:font-style="normal" fo:font-weight="normal" officeooo:rsid="004d239f" fo:background-color="#ffffff" loext:char-shading-value="0"/>
    </style:style>
    <style:style style:name="T18" style:family="text">
      <style:text-properties fo:font-variant="normal" fo:text-transform="none" fo:color="#222222" style:font-name="Times New Roman1" fo:font-size="12pt" fo:letter-spacing="normal" fo:font-style="normal" fo:font-weight="normal" officeooo:rsid="0076e842" fo:background-color="#ffffff" loext:char-shading-value="0"/>
    </style:style>
    <style:style style:name="T19" style:family="text">
      <style:text-properties fo:font-variant="normal" fo:text-transform="none" fo:color="#222222" style:font-name="Times New Roman1" fo:font-size="12pt" fo:letter-spacing="normal" fo:font-style="normal" fo:font-weight="normal" officeooo:rsid="00262987" fo:background-color="#ffffff" loext:char-shading-value="0" style:font-style-asian="normal" style:font-weight-asian="normal" style:font-style-complex="normal" style:font-weight-complex="normal"/>
    </style:style>
    <style:style style:name="T20" style:family="text">
      <style:text-properties fo:font-variant="normal" fo:text-transform="none" fo:color="#222222" style:font-name="Times New Roman1" fo:font-size="12pt" fo:letter-spacing="normal" fo:font-style="normal" fo:font-weight="normal" officeooo:rsid="007b2732" fo:background-color="#ffffff" loext:char-shading-value="0" style:font-style-asian="normal" style:font-weight-asian="normal" style:font-style-complex="normal" style:font-weight-complex="normal"/>
    </style:style>
    <style:style style:name="T21" style:family="text">
      <style:text-properties fo:font-variant="normal" fo:text-transform="none" fo:color="#222222" style:font-name="Times New Roman1" fo:font-size="12pt" fo:letter-spacing="normal" fo:font-style="normal" fo:font-weight="normal" officeooo:rsid="0024c251" fo:background-color="#ffffff" loext:char-shading-value="0" style:font-style-asian="normal" style:font-style-complex="normal"/>
    </style:style>
    <style:style style:name="T22" style:family="text">
      <style:text-properties fo:font-variant="normal" fo:text-transform="none" fo:color="#222222" style:font-name="Times New Roman1" fo:font-size="12pt" fo:letter-spacing="normal" fo:font-style="normal" fo:font-weight="normal" officeooo:rsid="00355f73" fo:background-color="#ffffff" loext:char-shading-value="0" style:font-style-asian="normal" style:font-style-complex="normal"/>
    </style:style>
    <style:style style:name="T23" style:family="text">
      <style:text-properties fo:font-variant="normal" fo:text-transform="none" fo:color="#222222" style:font-name="Times New Roman1" fo:font-size="12pt" fo:letter-spacing="normal" fo:font-style="normal" fo:font-weight="normal" officeooo:rsid="003710a8" fo:background-color="#ffffff" loext:char-shading-value="0" style:font-style-asian="normal" style:font-style-complex="normal"/>
    </style:style>
    <style:style style:name="T24" style:family="text">
      <style:text-properties fo:font-variant="normal" fo:text-transform="none" fo:color="#222222" style:font-name="Times New Roman1" fo:font-size="12pt" fo:letter-spacing="normal" fo:font-style="normal" fo:font-weight="normal" officeooo:rsid="007b2732" fo:background-color="#ffffff" loext:char-shading-value="0"/>
    </style:style>
    <style:style style:name="T25" style:family="text">
      <style:text-properties fo:font-variant="normal" fo:text-transform="none" fo:color="#222222" style:font-name="Times New Roman" fo:font-size="12pt" fo:letter-spacing="normal" fo:font-style="normal" fo:font-weight="normal" officeooo:rsid="004d239f" fo:background-color="#ffffff" loext:char-shading-value="0" style:font-name-asian="Times New Roman2" style:font-size-asian="12pt" style:font-name-complex="Times New Roman2" style:font-size-complex="12pt"/>
    </style:style>
    <style:style style:name="T26" style:family="text">
      <style:text-properties fo:font-variant="normal" fo:text-transform="none" fo:color="#222222" style:font-name="Times New Roman" fo:font-size="12pt" fo:letter-spacing="normal" fo:font-style="normal" fo:font-weight="normal" officeooo:rsid="0076e842" fo:background-color="#ffffff" loext:char-shading-value="0" style:font-name-asian="Times New Roman2" style:font-size-asian="12pt" style:font-name-complex="Times New Roman2" style:font-size-complex="12pt"/>
    </style:style>
    <style:style style:name="T27" style:family="text">
      <style:text-properties style:text-line-through-style="none" style:text-line-through-type="none" style:text-underline-style="none" style:text-blinking="false"/>
    </style:style>
    <style:style style:name="T28" style:family="text">
      <style:text-properties style:text-line-through-style="none" style:text-line-through-type="none" style:text-underline-style="none" officeooo:rsid="00073227" style:text-blinking="false"/>
    </style:style>
    <style:style style:name="T29" style:family="text">
      <style:text-properties style:text-line-through-style="none" style:text-line-through-type="none" style:text-underline-style="none" officeooo:rsid="00076449" style:text-blinking="false"/>
    </style:style>
    <style:style style:name="T30" style:family="text">
      <style:text-properties style:text-line-through-style="none" style:text-line-through-type="none" style:text-underline-style="none" officeooo:rsid="0008e8c6" style:text-blinking="false"/>
    </style:style>
    <style:style style:name="T31" style:family="text">
      <style:text-properties style:text-line-through-style="none" style:text-line-through-type="none" style:text-underline-style="none" officeooo:rsid="0009a939" style:text-blinking="false"/>
    </style:style>
    <style:style style:name="T32" style:family="text">
      <style:text-properties style:text-line-through-style="none" style:text-line-through-type="none" style:text-underline-style="none" officeooo:rsid="000bb5a2" style:text-blinking="false"/>
    </style:style>
    <style:style style:name="T33" style:family="text">
      <style:text-properties officeooo:rsid="000bb5a2"/>
    </style:style>
    <style:style style:name="T34" style:family="text">
      <style:text-properties officeooo:rsid="000bd24d"/>
    </style:style>
    <style:style style:name="T35" style:family="text">
      <style:text-properties officeooo:rsid="0023a01e"/>
    </style:style>
    <style:style style:name="T36" style:family="text">
      <style:text-properties officeooo:rsid="0024c251"/>
    </style:style>
    <style:style style:name="T37" style:family="text">
      <style:text-properties style:font-weight-asian="normal" style:font-weight-complex="normal"/>
    </style:style>
    <style:style style:name="T38" style:family="text">
      <style:text-properties officeooo:rsid="0005f470" style:font-weight-asian="normal" style:font-weight-complex="normal"/>
    </style:style>
    <style:style style:name="T39" style:family="text">
      <style:text-properties officeooo:rsid="0007aeab" style:font-weight-asian="normal" style:font-weight-complex="normal"/>
    </style:style>
    <style:style style:name="T40" style:family="text">
      <style:text-properties officeooo:rsid="00165d05" style:font-weight-asian="normal" style:font-weight-complex="normal"/>
    </style:style>
    <style:style style:name="T41" style:family="text">
      <style:text-properties officeooo:rsid="0024c251" style:font-weight-asian="normal" style:font-weight-complex="normal"/>
    </style:style>
    <style:style style:name="T42" style:family="text">
      <style:text-properties style:font-style-asian="normal" style:font-style-complex="normal"/>
    </style:style>
    <style:style style:name="T43" style:family="text">
      <style:text-properties officeooo:rsid="00262987" style:font-style-asian="normal" style:font-style-complex="normal"/>
    </style:style>
    <style:style style:name="T44" style:family="text">
      <style:text-properties officeooo:rsid="0028fc09" style:font-style-asian="normal" style:font-style-complex="normal"/>
    </style:style>
    <style:style style:name="T45" style:family="text">
      <style:text-properties officeooo:rsid="0030cf51" style:font-style-asian="normal" style:font-style-complex="normal"/>
    </style:style>
    <style:style style:name="T46" style:family="text">
      <style:text-properties officeooo:rsid="002f5efd" style:font-style-asian="normal" style:font-style-complex="normal"/>
    </style:style>
    <style:style style:name="T47" style:family="text">
      <style:text-properties officeooo:rsid="00452410" style:font-style-asian="normal" style:font-style-complex="normal"/>
    </style:style>
    <style:style style:name="T48" style:family="text">
      <style:text-properties officeooo:rsid="0028fc09" style:font-style-asian="normal" style:font-weight-asian="bold" style:font-style-complex="normal" style:font-weight-complex="bold"/>
    </style:style>
    <style:style style:name="T49" style:family="text">
      <style:text-properties officeooo:rsid="0024c251" style:font-style-asian="normal" style:font-weight-asian="bold" style:font-style-complex="normal" style:font-weight-complex="bold"/>
    </style:style>
    <style:style style:name="T50" style:family="text">
      <style:text-properties fo:font-style="normal" officeooo:rsid="0024c251" style:font-style-asian="normal" style:font-weight-asian="normal" style:font-style-complex="normal" style:font-weight-complex="normal"/>
    </style:style>
    <style:style style:name="T51" style:family="text">
      <style:text-properties fo:font-style="normal" officeooo:rsid="00262987" style:font-style-asian="normal" style:font-weight-asian="normal" style:font-style-complex="normal" style:font-weight-complex="normal"/>
    </style:style>
    <style:style style:name="T52" style:family="text">
      <style:text-properties fo:font-style="normal" officeooo:rsid="002695e9" style:font-style-asian="normal" style:font-weight-asian="normal" style:font-style-complex="normal" style:font-weight-complex="normal"/>
    </style:style>
    <style:style style:name="T53" style:family="text">
      <style:text-properties fo:font-style="normal" officeooo:rsid="002802b4" style:font-style-asian="normal" style:font-weight-asian="normal" style:font-style-complex="normal" style:font-weight-complex="normal"/>
    </style:style>
    <style:style style:name="T54" style:family="text">
      <style:text-properties fo:font-style="normal" officeooo:rsid="003ff3f4" style:font-style-asian="normal" style:font-weight-asian="normal" style:font-style-complex="normal" style:font-weight-complex="normal"/>
    </style:style>
    <style:style style:name="T55" style:family="text">
      <style:text-properties fo:font-style="normal" fo:font-weight="normal"/>
    </style:style>
    <style:style style:name="T56" style:family="text">
      <style:text-properties fo:font-style="normal" fo:font-weight="bold" officeooo:rsid="00262987" style:font-style-asian="normal" style:font-weight-asian="bold" style:font-style-complex="normal" style:font-weight-complex="bold"/>
    </style:style>
    <style:style style:name="T57" style:family="text">
      <style:text-properties fo:font-style="normal" fo:font-weight="bold" officeooo:rsid="0024c251" style:font-style-asian="normal" style:font-weight-asian="bold" style:font-style-complex="normal" style:font-weight-complex="bold"/>
    </style:style>
    <style:style style:name="T58" style:family="text">
      <style:text-properties fo:font-style="normal" fo:font-weight="bold" officeooo:rsid="00497004" style:font-style-asian="normal" style:font-weight-asian="bold" style:font-style-complex="normal" style:font-weight-complex="bold"/>
    </style:style>
    <style:style style:name="T59" style:family="text">
      <style:text-properties fo:font-style="normal" fo:font-weight="bold" officeooo:rsid="002695e9" style:font-style-asian="normal" style:font-weight-asian="bold" style:font-style-complex="normal" style:font-weight-complex="bold"/>
    </style:style>
    <style:style style:name="T60" style:family="text">
      <style:text-properties fo:font-style="normal" fo:font-weight="bold" officeooo:rsid="0086c7c1" style:font-style-asian="normal" style:font-weight-asian="bold" style:font-style-complex="normal" style:font-weight-complex="bold"/>
    </style:style>
    <style:style style:name="T61" style:family="text">
      <style:text-properties officeooo:rsid="002802b4"/>
    </style:style>
    <style:style style:name="T62" style:family="text">
      <style:text-properties fo:color="#000000"/>
    </style:style>
    <style:style style:name="T63" style:family="text">
      <style:text-properties fo:color="#000000" style:font-name="Times New Roman1" fo:font-size="12pt"/>
    </style:style>
    <style:style style:name="T64" style:family="text">
      <style:text-properties fo:color="#000000" style:font-name="Times New Roman1" fo:font-size="12pt" fo:font-style="normal" fo:font-weight="normal"/>
    </style:style>
    <style:style style:name="T65" style:family="text">
      <style:text-properties fo:color="#000000" style:font-name="Times New Roman1" fo:font-size="12pt" fo:font-style="normal" fo:font-weight="normal" officeooo:rsid="002e322c"/>
    </style:style>
    <style:style style:name="T66" style:family="text">
      <style:text-properties fo:color="#000000" style:font-name="Times New Roman1" fo:font-size="12pt" fo:font-style="normal" fo:font-weight="normal" officeooo:rsid="0024c251" style:font-style-asian="normal" style:font-style-complex="normal"/>
    </style:style>
    <style:style style:name="T67" style:family="text">
      <style:text-properties fo:color="#000000" style:font-name="Times New Roman1" fo:font-size="12pt" fo:font-style="normal" officeooo:rsid="0024c251" style:font-style-asian="normal" style:font-style-complex="normal"/>
    </style:style>
    <style:style style:name="T68" style:family="text">
      <style:text-properties fo:color="#000000" style:font-name="Times New Roman1" fo:font-size="12pt" fo:font-style="normal" officeooo:rsid="0028fc09" style:font-style-asian="normal" style:font-style-complex="normal"/>
    </style:style>
    <style:style style:name="T69" style:family="text">
      <style:text-properties fo:color="#000000" style:font-name="Times New Roman1" fo:font-size="12pt" style:text-underline-style="none" fo:background-color="#ffffff" loext:char-shading-value="0"/>
    </style:style>
    <style:style style:name="T70" style:family="text">
      <style:text-properties fo:color="#000000" style:font-name="Calibri" fo:font-size="11pt" style:text-underline-style="none" fo:background-color="#ffffff" loext:char-shading-value="0"/>
    </style:style>
    <style:style style:name="T71" style:family="text">
      <style:text-properties fo:color="#000000" style:font-name="Times New Roman" fo:font-size="12pt" style:font-name-asian="Times New Roman2" style:font-size-asian="12pt" style:font-name-complex="Times New Roman2" style:font-size-complex="12pt"/>
    </style:style>
    <style:style style:name="T72" style:family="text">
      <style:text-properties fo:color="#000000" style:font-name="Times New Roman" fo:font-size="12pt" officeooo:rsid="006d0054" style:font-name-asian="Times New Roman2" style:font-size-asian="12pt" style:font-name-complex="Times New Roman2" style:font-size-complex="12pt"/>
    </style:style>
    <style:style style:name="T73" style:family="text">
      <style:text-properties fo:color="#000000" style:font-name="Times New Roman" fo:font-size="12pt" officeooo:rsid="0082c4dd" style:font-name-asian="Times New Roman2" style:font-size-asian="12pt" style:font-name-complex="Times New Roman2" style:font-size-complex="12pt"/>
    </style:style>
    <style:style style:name="T74" style:family="text">
      <style:text-properties fo:color="#000000" style:font-name="Times New Roman" fo:font-size="12pt" officeooo:rsid="008665d0" style:font-name-asian="Times New Roman2" style:font-size-asian="12pt" style:font-name-complex="Times New Roman2" style:font-size-complex="12pt"/>
    </style:style>
    <style:style style:name="T75" style:family="text">
      <style:text-properties fo:color="#000000" style:font-name="Times New Roman" fo:font-size="12pt" officeooo:rsid="00894cd8" style:font-name-asian="Times New Roman2" style:font-size-asian="12pt" style:font-name-complex="Times New Roman2" style:font-size-complex="12pt"/>
    </style:style>
    <style:style style:name="T76" style:family="text">
      <style:text-properties fo:color="#000000" style:font-name="Times New Roman" fo:font-size="12pt" fo:letter-spacing="0.002cm" style:font-name-asian="Times New Roman2" style:font-size-asian="12pt" style:font-name-complex="Times New Roman2" style:font-size-complex="12pt"/>
    </style:style>
    <style:style style:name="T77" style:family="text">
      <style:text-properties fo:color="#000000" style:font-name="Times New Roman" fo:font-size="12pt" style:font-name-asian="Arial,Italic" style:font-size-asian="12pt" style:font-name-complex="Times New Roman2" style:font-size-complex="12pt" style:font-style-complex="italic"/>
    </style:style>
    <style:style style:name="T78" style:family="text">
      <style:text-properties fo:color="#000000" style:font-name="Times New Roman" fo:font-size="12pt" style:font-size-asian="12pt" style:font-name-complex="Times New Roman2" style:font-size-complex="12pt"/>
    </style:style>
    <style:style style:name="T79" style:family="text">
      <style:text-properties fo:color="#000000" style:font-name="Times New Roman" fo:font-size="12pt" officeooo:rsid="00832111" style:font-size-asian="12pt" style:font-name-complex="Times New Roman2" style:font-size-complex="12pt"/>
    </style:style>
    <style:style style:name="T80" style:family="text">
      <style:text-properties fo:color="#000000" style:font-name="Times New Roman" style:font-size-asian="12pt" style:font-weight-asian="bold" style:font-name-complex="Times New Roman2" style:font-size-complex="12pt"/>
    </style:style>
    <style:style style:name="T81" style:family="text">
      <style:text-properties fo:color="#000000" style:font-name="Times New Roman" officeooo:rsid="00894cd8" style:font-size-asian="12pt" style:font-weight-asian="bold" style:font-name-complex="Times New Roman2" style:font-size-complex="12pt"/>
    </style:style>
    <style:style style:name="T82" style:family="text">
      <style:text-properties style:font-name="Times New Roman1" fo:font-size="12pt"/>
    </style:style>
    <style:style style:name="T83" style:family="text">
      <style:text-properties style:font-name="Times New Roman1" fo:font-size="12pt" fo:font-style="normal" fo:font-weight="bold"/>
    </style:style>
    <style:style style:name="T84" style:family="text">
      <style:text-properties style:font-name="Times New Roman1" fo:font-size="12pt" fo:font-style="normal" fo:font-weight="normal"/>
    </style:style>
    <style:style style:name="T85" style:family="text">
      <style:text-properties style:font-name="Times New Roman1" fo:font-size="12pt" fo:font-style="normal" fo:font-weight="normal" officeooo:rsid="002e322c"/>
    </style:style>
    <style:style style:name="T86" style:family="text">
      <style:text-properties style:font-name="Times New Roman1" fo:font-size="12pt" fo:font-style="normal" fo:font-weight="normal" officeooo:rsid="0024c251" style:font-style-asian="normal" style:font-style-complex="normal"/>
    </style:style>
    <style:style style:name="T87" style:family="text">
      <style:text-properties style:font-name="Times New Roman1" fo:font-size="12pt" fo:font-style="normal" fo:font-weight="normal" officeooo:rsid="0030cf51" style:font-style-asian="normal" style:font-style-complex="normal"/>
    </style:style>
    <style:style style:name="T88" style:family="text">
      <style:text-properties style:font-name="Times New Roman1" fo:font-size="12pt" fo:font-style="normal" fo:font-weight="normal" officeooo:rsid="00327c70" style:font-style-asian="normal" style:font-style-complex="normal"/>
    </style:style>
    <style:style style:name="T89" style:family="text">
      <style:text-properties style:font-name="Times New Roman1" fo:font-size="12pt" fo:font-style="normal" fo:font-weight="normal" officeooo:rsid="00355f73" style:font-style-asian="normal" style:font-style-complex="normal"/>
    </style:style>
    <style:style style:name="T90" style:family="text">
      <style:text-properties style:font-name="Times New Roman1" fo:font-size="12pt" fo:font-style="normal" fo:font-weight="normal" officeooo:rsid="0033d732" style:font-style-asian="normal" style:font-style-complex="normal"/>
    </style:style>
    <style:style style:name="T91" style:family="text">
      <style:text-properties style:font-name="Times New Roman1" fo:font-size="12pt" fo:font-style="normal" fo:font-weight="normal" officeooo:rsid="0038f555" style:font-style-asian="normal" style:font-style-complex="normal"/>
    </style:style>
    <style:style style:name="T92" style:family="text">
      <style:text-properties style:font-name="Times New Roman1" fo:font-size="12pt" fo:font-style="normal" fo:font-weight="normal" officeooo:rsid="00393a6c" style:font-style-asian="normal" style:font-style-complex="normal"/>
    </style:style>
    <style:style style:name="T93" style:family="text">
      <style:text-properties style:font-name="Times New Roman1" fo:font-size="12pt" fo:font-style="normal" fo:font-weight="normal" officeooo:rsid="003c7b95" style:font-style-asian="normal" style:font-weight-asian="normal" style:font-style-complex="normal" style:font-weight-complex="normal"/>
    </style:style>
    <style:style style:name="T94" style:family="text">
      <style:text-properties style:font-name="Times New Roman1" fo:font-size="12pt" fo:font-style="normal" fo:font-weight="normal" officeooo:rsid="0043c6d8" style:font-style-asian="normal" style:font-weight-asian="normal" style:font-style-complex="normal" style:font-weight-complex="normal"/>
    </style:style>
    <style:style style:name="T95" style:family="text">
      <style:text-properties style:font-name="Times New Roman1" fo:font-size="12pt" fo:font-style="normal" fo:font-weight="normal" officeooo:rsid="00393a6c"/>
    </style:style>
    <style:style style:name="T96" style:family="text">
      <style:text-properties style:font-name="Times New Roman1" fo:font-size="12pt" fo:font-style="normal" fo:font-weight="normal" officeooo:rsid="003c7b95"/>
    </style:style>
    <style:style style:name="T97" style:family="text">
      <style:text-properties style:font-name="Times New Roman1" fo:font-size="12pt" fo:font-style="normal" fo:font-weight="normal" officeooo:rsid="003c7b95" style:font-weight-asian="normal" style:font-weight-complex="normal"/>
    </style:style>
    <style:style style:name="T98" style:family="text">
      <style:text-properties style:font-name="Times New Roman1" fo:font-size="12pt" fo:font-style="normal" fo:font-weight="normal" officeooo:rsid="003e534e"/>
    </style:style>
    <style:style style:name="T99" style:family="text">
      <style:text-properties style:font-name="Times New Roman1" fo:font-size="12pt" fo:font-style="normal" fo:font-weight="normal" officeooo:rsid="0041ed68"/>
    </style:style>
    <style:style style:name="T100" style:family="text">
      <style:text-properties style:font-name="Times New Roman1" fo:font-size="12pt" fo:font-style="normal" fo:font-weight="normal" officeooo:rsid="0043c6d8"/>
    </style:style>
    <style:style style:name="T101" style:family="text">
      <style:text-properties style:font-name="Times New Roman1" fo:font-size="12pt" fo:font-style="italic"/>
    </style:style>
    <style:style style:name="T102" style:family="text">
      <style:text-properties style:font-name="Times New Roman1" fo:font-size="12pt" fo:font-style="italic" fo:font-weight="bold" style:font-style-asian="italic" style:font-style-complex="italic"/>
    </style:style>
    <style:style style:name="T103" style:family="text">
      <style:text-properties style:font-name="Times New Roman1" fo:font-size="12pt" fo:font-style="italic" fo:font-weight="bold" officeooo:rsid="003c7b95" style:font-style-asian="italic" style:font-style-complex="italic"/>
    </style:style>
    <style:style style:name="T104" style:family="text">
      <style:text-properties style:font-name="Times New Roman1" fo:font-size="12pt" fo:font-style="italic" fo:font-weight="bold" officeooo:rsid="0043c6d8" style:font-style-asian="italic" style:font-style-complex="italic"/>
    </style:style>
    <style:style style:name="T105" style:family="text">
      <style:text-properties style:font-name="Times New Roman1" fo:font-size="12pt" fo:background-color="#ffffff" loext:char-shading-value="0"/>
    </style:style>
    <style:style style:name="T106" style:family="text">
      <style:text-properties style:font-name="Times New Roman1" fo:font-size="12pt" officeooo:rsid="0055e62c" fo:background-color="#ffffff" loext:char-shading-value="0"/>
    </style:style>
    <style:style style:name="T107" style:family="text">
      <style:text-properties style:font-name="Times New Roman1" fo:font-size="12pt" officeooo:rsid="005752bd" fo:background-color="#ffffff" loext:char-shading-value="0"/>
    </style:style>
    <style:style style:name="T108" style:family="text">
      <style:text-properties officeooo:rsid="002b2a12"/>
    </style:style>
    <style:style style:name="T109" style:family="text">
      <style:text-properties officeooo:rsid="002d3967"/>
    </style:style>
    <style:style style:name="T110" style:family="text">
      <style:text-properties officeooo:rsid="002f5efd"/>
    </style:style>
    <style:style style:name="T111" style:family="text">
      <style:text-properties officeooo:rsid="0030cf51"/>
    </style:style>
    <style:style style:name="T112" style:family="text">
      <style:text-properties fo:color="#003883" style:font-name="Times New Roman" fo:font-size="12pt" fo:font-weight="bold" style:font-size-asian="12pt" style:font-weight-asian="bold" style:font-name-complex="Times New Roman2" style:font-size-complex="12pt" style:font-weight-complex="bold"/>
    </style:style>
    <style:style style:name="T113" style:family="text">
      <style:text-properties fo:color="#341b1d" style:font-name="Times New Roman" fo:font-size="12pt" style:font-size-asian="12pt" style:font-name-complex="Times New Roman2" style:font-size-complex="12pt"/>
    </style:style>
    <style:style style:name="T114" style:family="text">
      <style:text-properties fo:color="#341b1d" style:font-name="Times New Roman" fo:font-size="12pt" officeooo:rsid="0068346c" style:font-size-asian="12pt" style:font-name-complex="Times New Roman2" style:font-size-complex="12pt"/>
    </style:style>
    <style:style style:name="T115" style:family="text">
      <style:text-properties fo:color="#341b1d" style:font-name="Times New Roman" fo:font-size="12pt" officeooo:rsid="006a5432" style:font-size-asian="12pt" style:font-name-complex="Times New Roman2" style:font-size-complex="12pt"/>
    </style:style>
    <style:style style:name="T116" style:family="text">
      <style:text-properties fo:font-style="italic"/>
    </style:style>
    <style:style style:name="T117" style:family="text">
      <style:text-properties fo:font-style="italic" fo:font-weight="normal" style:font-weight-asian="normal" style:font-weight-complex="normal"/>
    </style:style>
    <style:style style:name="T118" style:family="text">
      <style:text-properties fo:color="#0000ff" style:font-name="Times New Roman1" fo:font-size="12pt" fo:background-color="#ffffff" loext:char-shading-value="0"/>
    </style:style>
    <style:style style:name="T119" style:family="text">
      <style:text-properties fo:color="#0000ff" fo:font-weight="normal" style:font-weight-asian="normal" style:font-weight-complex="normal"/>
    </style:style>
    <style:style style:name="T120" style:family="text">
      <style:text-properties style:font-name="Calibri" fo:font-size="11pt" fo:background-color="#ffffff" loext:char-shading-value="0"/>
    </style:style>
    <style:style style:name="T121" style:family="text">
      <style:text-properties style:font-name="Calibri" fo:font-size="11pt" fo:font-weight="normal" style:font-weight-asian="normal" style:font-weight-complex="normal"/>
    </style:style>
    <style:style style:name="T122" style:family="text">
      <style:text-properties fo:color="#416a30" style:font-name="Times New Roman1" fo:font-size="12pt" fo:letter-spacing="-0.053cm" fo:background-color="#ffffff" loext:char-shading-value="0"/>
    </style:style>
    <style:style style:name="T123" style:family="text">
      <style:text-properties fo:color="#231f20" style:font-name="Times New Roman1" fo:font-size="12pt"/>
    </style:style>
    <style:style style:name="T124" style:family="text">
      <style:text-properties style:text-underline-style="solid" style:text-underline-width="auto" style:text-underline-color="font-color"/>
    </style:style>
    <style:style style:name="T125" style:family="text">
      <style:text-properties style:font-name="Times New Roman" fo:font-size="12pt" fo:background-color="#ffffff" loext:char-shading-value="0" style:font-size-asian="12pt" style:font-size-complex="12pt"/>
    </style:style>
    <style:style style:name="T126" style:family="text">
      <style:text-properties style:font-name="Times New Roman" fo:font-size="12pt" officeooo:rsid="0055e62c" fo:background-color="#ffffff" loext:char-shading-value="0" style:font-size-asian="12pt" style:font-size-complex="12pt"/>
    </style:style>
    <style:style style:name="T127" style:family="text">
      <style:text-properties style:font-name="Times New Roman" fo:font-size="12pt" style:font-size-asian="12pt" style:font-name-complex="Times New Roman2" style:font-size-complex="12pt"/>
    </style:style>
    <style:style style:name="T128" style:family="text">
      <style:text-properties style:font-name="Times New Roman" fo:font-size="12pt" officeooo:rsid="006a5432" style:font-size-asian="12pt" style:font-name-complex="Times New Roman2" style:font-size-complex="12pt"/>
    </style:style>
    <style:style style:name="T129" style:family="text">
      <style:text-properties style:font-name="Times New Roman" fo:font-size="12pt" officeooo:rsid="007216c5" style:font-size-asian="12pt" style:font-name-complex="Times New Roman2" style:font-size-complex="12pt"/>
    </style:style>
    <style:style style:name="T130" style:family="text">
      <style:text-properties style:font-name="Times New Roman" fo:font-size="12pt" officeooo:rsid="0073975a" style:font-size-asian="12pt" style:font-name-complex="Times New Roman2" style:font-size-complex="12pt"/>
    </style:style>
    <style:style style:name="T131" style:family="text">
      <style:text-properties style:font-name="Times New Roman" fo:font-size="12pt" officeooo:rsid="007e62ad" style:font-size-asian="12pt" style:font-name-complex="Times New Roman2" style:font-size-complex="12pt"/>
    </style:style>
    <style:style style:name="T132" style:family="text">
      <style:text-properties style:font-name="Times New Roman" fo:font-size="12pt" officeooo:rsid="007eee20" style:font-size-asian="12pt" style:font-name-complex="Times New Roman2" style:font-size-complex="12pt"/>
    </style:style>
    <style:style style:name="T133" style:family="text">
      <style:text-properties style:font-name="Times New Roman" fo:font-size="12pt" officeooo:rsid="007fdae2" style:font-size-asian="12pt" style:font-name-complex="Times New Roman2" style:font-size-complex="12pt"/>
    </style:style>
    <style:style style:name="T134" style:family="text">
      <style:text-properties style:font-name="Times New Roman" fo:font-size="12pt" officeooo:rsid="00832111" style:font-size-asian="12pt" style:font-name-complex="Times New Roman2" style:font-size-complex="12pt"/>
    </style:style>
    <style:style style:name="T135" style:family="text">
      <style:text-properties style:font-name="Times New Roman" fo:font-size="12pt" style:font-name-asian="Times New Roman2" style:font-size-asian="12pt" style:font-name-complex="Times New Roman2" style:font-size-complex="12pt"/>
    </style:style>
    <style:style style:name="T136" style:family="text">
      <style:text-properties style:font-name="Times New Roman" fo:font-size="12pt" officeooo:rsid="0061f121" style:font-name-asian="Times New Roman2" style:font-size-asian="12pt" style:font-name-complex="Times New Roman2" style:font-size-complex="12pt"/>
    </style:style>
    <style:style style:name="T137" style:family="text">
      <style:text-properties style:font-name="Times New Roman" fo:font-size="12pt" officeooo:rsid="00663fd7" style:font-name-asian="Times New Roman2" style:font-size-asian="12pt" style:font-name-complex="Times New Roman2" style:font-size-complex="12pt"/>
    </style:style>
    <style:style style:name="T138" style:family="text">
      <style:text-properties style:font-name="Times New Roman" fo:font-size="12pt" officeooo:rsid="0066ed5f" style:font-name-asian="Times New Roman2" style:font-size-asian="12pt" style:font-name-complex="Times New Roman2" style:font-size-complex="12pt"/>
    </style:style>
    <style:style style:name="T139" style:family="text">
      <style:text-properties style:font-name="Times New Roman" fo:font-size="12pt" officeooo:rsid="006727e0" style:font-name-asian="Times New Roman2" style:font-size-asian="12pt" style:font-name-complex="Times New Roman2" style:font-size-complex="12pt"/>
    </style:style>
    <style:style style:name="T140" style:family="text">
      <style:text-properties style:font-name="Times New Roman" fo:font-size="12pt" officeooo:rsid="0067fc44" style:font-name-asian="Times New Roman2" style:font-size-asian="12pt" style:font-name-complex="Times New Roman2" style:font-size-complex="12pt"/>
    </style:style>
    <style:style style:name="T141" style:family="text">
      <style:text-properties style:font-name="Times New Roman" fo:font-size="12pt" officeooo:rsid="0068346c" style:font-name-asian="Times New Roman2" style:font-size-asian="12pt" style:font-name-complex="Times New Roman2" style:font-size-complex="12pt"/>
    </style:style>
    <style:style style:name="T142" style:family="text">
      <style:text-properties style:font-name="Times New Roman" fo:font-size="12pt" officeooo:rsid="006d77f1" style:font-name-asian="Times New Roman2" style:font-size-asian="12pt" style:font-name-complex="Times New Roman2" style:font-size-complex="12pt"/>
    </style:style>
    <style:style style:name="T143" style:family="text">
      <style:text-properties style:font-name="Times New Roman" fo:font-size="12pt" officeooo:rsid="006f45bc" style:font-name-asian="Times New Roman2" style:font-size-asian="12pt" style:font-name-complex="Times New Roman2" style:font-size-complex="12pt"/>
    </style:style>
    <style:style style:name="T144" style:family="text">
      <style:text-properties style:font-name="Times New Roman" fo:font-size="12pt" officeooo:rsid="00704ca8" style:font-name-asian="Times New Roman2" style:font-size-asian="12pt" style:font-name-complex="Times New Roman2" style:font-size-complex="12pt"/>
    </style:style>
    <style:style style:name="T145" style:family="text">
      <style:text-properties style:font-name="Times New Roman" fo:font-size="12pt" officeooo:rsid="00706bf5" style:font-name-asian="Times New Roman2" style:font-size-asian="12pt" style:font-name-complex="Times New Roman2" style:font-size-complex="12pt"/>
    </style:style>
    <style:style style:name="T146" style:family="text">
      <style:text-properties style:font-name="Times New Roman" fo:font-size="12pt" fo:font-style="italic" fo:font-weight="bold" style:font-name-asian="Times New Roman2" style:font-size-asian="12pt" style:font-style-asian="italic" style:font-weight-asian="bold" style:font-name-complex="Times New Roman2" style:font-size-complex="12pt"/>
    </style:style>
    <style:style style:name="T147" style:family="text">
      <style:text-properties style:font-name="Times New Roman" fo:font-size="12pt" fo:font-style="italic" fo:font-weight="bold" style:font-name-asian="Times New Roman2" style:font-size-asian="12pt" style:font-style-asian="italic" style:font-weight-asian="bold" style:font-name-complex="Times New Roman2" style:font-size-complex="12pt" style:font-style-complex="italic"/>
    </style:style>
    <style:style style:name="T148" style:family="text">
      <style:text-properties style:font-name="Times New Roman" fo:font-size="12pt" fo:font-style="italic" fo:font-weight="bold" style:font-size-asian="12pt" style:font-style-asian="italic" style:font-weight-asian="bold" style:font-name-complex="Times New Roman2" style:font-size-complex="12pt" style:font-style-complex="italic"/>
    </style:style>
    <style:style style:name="T149" style:family="text">
      <style:text-properties style:font-name="Times New Roman" fo:font-size="12pt" fo:font-style="italic" style:font-name-asian="Times New Roman2" style:font-size-asian="12pt" style:font-style-asian="italic" style:font-name-complex="Times New Roman2" style:font-size-complex="12pt" style:font-style-complex="italic"/>
    </style:style>
    <style:style style:name="T150" style:family="text">
      <style:text-properties style:font-name="Times New Roman" fo:font-size="12pt" fo:font-style="italic" style:font-size-asian="12pt" style:font-style-asian="italic" style:font-name-complex="Times New Roman2" style:font-size-complex="12pt" style:font-style-complex="italic"/>
    </style:style>
    <style:style style:name="T151" style:family="text">
      <style:text-properties style:font-name="Times New Roman" fo:font-size="12pt" fo:font-style="normal" fo:font-weight="normal" style:font-name-asian="Times New Roman2" style:font-size-asian="12pt" style:font-name-complex="Times New Roman2" style:font-size-complex="12pt"/>
    </style:style>
    <style:style style:name="T152" style:family="text">
      <style:text-properties style:font-name="Times New Roman" fo:font-size="12pt" fo:font-style="normal" fo:font-weight="normal" officeooo:rsid="0061f121" style:font-name-asian="Times New Roman2" style:font-size-asian="12pt" style:font-name-complex="Times New Roman2" style:font-size-complex="12pt"/>
    </style:style>
    <style:style style:name="T153" style:family="text">
      <style:text-properties style:font-name="Times New Roman" fo:font-size="12pt" fo:font-style="normal" fo:font-weight="normal" officeooo:rsid="00706eea" style:font-name-asian="Times New Roman2" style:font-size-asian="12pt" style:font-style-asian="normal" style:font-weight-asian="normal" style:font-name-complex="Times New Roman2" style:font-size-complex="12pt" style:font-style-complex="normal" style:font-weight-complex="normal"/>
    </style:style>
    <style:style style:name="T154" style:family="text">
      <style:text-properties style:font-name="Times New Roman" fo:font-size="12pt" fo:font-style="normal" officeooo:rsid="00706eea" style:font-name-asian="Times New Roman2" style:font-size-asian="12pt" style:font-style-asian="normal" style:font-name-complex="Times New Roman2" style:font-size-complex="12pt" style:font-style-complex="normal"/>
    </style:style>
    <style:style style:name="T155" style:family="text">
      <style:text-properties style:font-name="Times New Roman" style:font-size-asian="12pt" style:font-name-complex="Times New Roman2" style:font-size-complex="12pt"/>
    </style:style>
    <style:style style:name="T156" style:family="text">
      <style:text-properties style:font-name="Times New Roman" officeooo:rsid="0075ef4d" style:font-size-asian="12pt" style:font-name-complex="Times New Roman2" style:font-size-complex="12pt"/>
    </style:style>
    <style:style style:name="T157" style:family="text">
      <style:text-properties style:font-name="Times New Roman" fo:font-style="italic" fo:font-weight="bold" style:font-size-asian="12pt" style:font-style-asian="italic" style:font-weight-asian="bold" style:font-name-complex="Times New Roman2" style:font-size-complex="12pt" style:font-style-complex="italic"/>
    </style:style>
    <style:style style:name="T158" style:family="text">
      <style:text-properties style:font-name="Times New Roman" fo:font-style="italic" style:font-size-asian="12pt" style:font-style-asian="italic" style:font-name-complex="Times New Roman2" style:font-size-complex="12pt" style:font-style-complex="italic"/>
    </style:style>
    <style:style style:name="T159" style:family="text">
      <style:text-properties fo:font-weight="normal" style:font-weight-asian="normal" style:font-weight-complex="normal"/>
    </style:style>
    <style:style style:name="T160" style:family="text">
      <style:text-properties officeooo:rsid="006c19ca"/>
    </style:style>
    <style:style style:name="T161" style:family="text">
      <style:text-properties officeooo:rsid="00894cd8"/>
    </style:style>
    <style:style style:name="T162" style:family="text">
      <style:text-properties officeooo:rsid="0095eb32"/>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Utilization of audio visual resources for skills and knowledge of climate change adaptation <text:span text:style-name="T1">among </text:span>rural farmers <text:span text:style-name="T10">in Nigeria</text:span></text:p>
      <text:p text:style-name="P2">by</text:p>
      <text:p text:style-name="P12">Abaobi D. Agbo, Grace U. Onyebuchi <text:span text:style-name="T162">and Bartholomew O. Agu</text:span></text:p>
      <text:p text:style-name="P13"><text:a xlink:type="simple" xlink:href="mailto:david.agbo@unn.edu.ng" text:style-name="Internet_20_link" text:visited-style-name="Visited_20_Internet_20_Link">david.agbo@unn.edu.ng</text:a>, <text:a xlink:type="simple" xlink:href="mailto:grace.onyebuchi@unn.edu.ng" text:style-name="Internet_20_link" text:visited-style-name="Visited_20_Internet_20_Link">grace.onyebuchi@unn.edu.ng</text:a></text:p>
      <text:p text:style-name="P13">University of Nigeria</text:p>
      <text:p text:style-name="P13"/>
      <text:p text:style-name="P9">Abstract</text:p>
      <text:p text:style-name="P10">This paper is aimed at assessing the utilization of <text:span text:style-name="T2">audio visual resources for adapt</text:span><text:span text:style-name="T4">ing</text:span><text:span text:style-name="T2"> skills and knowledge of climate change </text:span><text:span text:style-name="T3">and </text:span><text:span text:style-name="T2">improv</text:span><text:span text:style-name="T5">ing</text:span><text:span text:style-name="T2"> agricultural output </text:span><text:span text:style-name="T3">among </text:span><text:span text:style-name="T2">rural farmers </text:span><text:span text:style-name="T6">in Nigeria</text:span>. Audio visual resources <text:span text:style-name="T7">has been seen t</text:span>o inculcate skills and knowledge to rural farmers <text:span text:style-name="T7">especially in the area or </text:span>climate change adaptation and improved <text:span text:style-name="T7">a</text:span>gricultural output.  In attempt to approach the study, the paper <text:span text:style-name="T7">adopted an exploratory design in which the author developed a conceptual overview to better appreciate the terms: <text:s/>Audio visual resources, rural farmers and climate change. Related and relevant literature were reviewed on the role of audio visual in inculcating skills and knowledge to rural farmers for climate change adaptation and agricultural productivity. To achieve this, various databases were consulted including Google advanced search, journal databases, institutional/organizational repositories and textbooks. Finding show an availability of resources on climate change adaptation strategies; and audiovisual resources to play crucial role in imparting skills in individuals especially semi literates and non literates groups. However, the role of utilizing audio visual resources by rural farmers for skills and knowledge of climate change adaptation should urgently be considered. Library professionals, government parastatals and other agents involved in information provision and dissemination are therefore called to reconsider this role and act fast for climate change adaptation and agricultural productivity in the rural communities. </text:span></text:p>
      <text:p text:style-name="P10"/>
      <text:p text:style-name="P4"><text:span text:style-name="T8">Keywords: A</text:span>udio <text:span text:style-name="T8">V</text:span>isual <text:span text:style-name="T8">R</text:span>esources; <text:span text:style-name="T8">C</text:span>limate <text:span text:style-name="T8">C</text:span>hange <text:span text:style-name="T9">Adaptation</text:span>;<text:span text:style-name="T8"> R</text:span>ural <text:span text:style-name="T8">F</text:span>armers <text:span text:style-name="T8">and A</text:span>gricultur<text:span text:style-name="T8">al output, Nigeria</text:span></text:p>
      <text:p text:style-name="P11">Introduction</text:p>
      <text:p text:style-name="P44"><text:span text:style-name="T27">This study seeks to provide </text:span><text:span text:style-name="T28">evidence </text:span><text:span text:style-name="T27">on the </text:span><text:span text:style-name="T28">importance of utilizing audio visual resources for effective skills and knowledge of climate change adaptation and </text:span><text:span text:style-name="T29">improved </text:span><text:span text:style-name="T28">agricultural productivity </text:span><text:span text:style-name="T30">among Nigerian rural farmers. </text:span><text:span text:style-name="T31">Our conceptual study is based on three interrelated factors: the persistence damages created by climate change, its predominant effects on agricultural productivity and the limited study of the role of utilizing audio visual resources for skills and knowledge of adapting to ever changing nature of climate and improving agriculture productivity. </text:span><text:span text:style-name="T32">Presently</text:span>, we <text:s/>liv<text:span text:style-name="T33">e</text:span> in <text:span text:style-name="T33">an</text:span> era <text:span text:style-name="T33">of </text:span>information and communication technology (ICT) <text:span text:style-name="T33">and this has</text:span> become the <text:span text:style-name="T33">hub</text:span> of our day to day <text:span text:style-name="T33">activities</text:span>. The power of audio visual resources in <text:span text:style-name="T33">skills and knowledge of life’s challenges including</text:span> climate change <text:span text:style-name="T33">has been greatly recognized by </text:span>experts such as facilitators, instructors, authorities and <text:span text:style-name="T33">in fact all professionals; and </text:span>this could be seen in <text:span text:style-name="T33">the issues currently raised</text:span> <text:span text:style-name="T33">concerning</text:span> the utilization of audio visual resources in inculcating skills and knowledge <text:span text:style-name="T34">among</text:span> rural farmers for improve agricultural output. </text:p>
      <text:p text:style-name="P50"><text:soft-page-break/><text:span text:style-name="T12">The use of audio-visual resources in impacting skills and knowledge in this dispensation cannot be overemphasized. As </text:span><text:span text:style-name="T11">Shamsideen and Ogunsanya (2016) </text:span><text:span text:style-name="T12">noted, while a</text:span><text:span text:style-name="T11">udio relates to “hearing”, visual </text:span><text:span text:style-name="T13">is concerned with</text:span><text:span text:style-name="T11"> “seeing” and resources are the tools that are used for the purpose of communication via “hearing and seeing”. </text:span><text:span text:style-name="T13">A</text:span><text:span text:style-name="T11">udio visual resources combines both textual material with visual mater</text:span><text:span text:style-name="T13">ials as well as </text:span><text:span text:style-name="T11">audio and videos to inculcate skills, ideas and knowledge on climate change adaptation; </text:span><text:span text:style-name="T14">thus, is geared towards enhancing the teaching experience of instructors while </text:span><text:span text:style-name="T11"><text:s/></text:span><text:span text:style-name="T14">facilitating the </text:span><text:span text:style-name="T11">learning experience of farmers. Evidence has shown that learners tend to learn fast</text:span><text:span text:style-name="T14">er</text:span><text:span text:style-name="T11"> when they are taught with audio visual representation </text:span><text:span text:style-name="T14">(</text:span><text:span text:style-name="T11">Digital Class Educational Marketplace, 2021), Audiovisual resources can be effectively used in dissemination of information to rural farmers aimed at improving the agricultural output through creating disaster awareness, training and advocacy. Yha (2012) </text:span><text:span text:style-name="T14">opined that effective </text:span><text:span text:style-name="T11">information communication on climate change adaptation for rural farmers is a significant factor in ensuring a sustainable agricultural production. </text:span></text:p>
      <text:p text:style-name="P45">Rural <text:span text:style-name="T35">communities</text:span> in Nigeria, by their nature <text:span text:style-name="T35">are generally marked by a high level of illiteracy</text:span></text:p>
      <text:p text:style-name="P49">Objectives of the study </text:p>
      <text:p text:style-name="P46">The purpose of this study is to <text:span text:style-name="T36">explore the u</text:span><text:span text:style-name="T37">tilization of audio visual resources for skills and knowledge of climate change adaptation </text:span><text:span text:style-name="T38">and </text:span><text:span text:style-name="T37">improve</text:span><text:span text:style-name="T39">d</text:span><text:span text:style-name="T37"> agricultural output </text:span><text:span text:style-name="T38">among </text:span><text:span text:style-name="T37">rural farmers </text:span><text:span text:style-name="T40">in Nigeria. </text:span><text:span text:style-name="T41">Generally, the study seeks to:</text:span><text:span text:style-name="T37"> </text:span></text:p>
      <text:list xml:id="list42394004" text:style-name="L1">
        <text:list-item>
          <text:p text:style-name="P63"><text:span text:style-name="T43">c</text:span><text:span text:style-name="T42">oncept of rural farmers and climate change</text:span></text:p>
        </text:list-item>
        <text:list-item>
          <text:p text:style-name="P64">audiovisual resources and climate change adaptation</text:p>
        </text:list-item>
        <text:list-item>
          <text:p text:style-name="P64">the role of audio visual resources for skills and knowledge of climate change adaptation of farmers</text:p>
        </text:list-item>
        <text:list-item>
          <text:p text:style-name="P68"><text:span text:style-name="T51">p</text:span><text:span text:style-name="T50">roblems associated with effective </text:span><text:span text:style-name="T52">utilization</text:span><text:span text:style-name="T50"> of </text:span><text:span text:style-name="T52">audio-visuals for </text:span><text:span text:style-name="T50">climate change information to rural farmers</text:span></text:p>
        </text:list-item>
        <text:list-item>
          <text:p text:style-name="P69"><text:span text:style-name="T53">strategies for</text:span><text:span text:style-name="T50"> </text:span><text:span text:style-name="T53">facilitating </text:span><text:span text:style-name="T50">effective </text:span><text:span text:style-name="T52">utilization</text:span><text:span text:style-name="T50"> of </text:span><text:span text:style-name="T52">audio-visuals for </text:span><text:span text:style-name="T54">c</text:span><text:span text:style-name="T50">limate </text:span><text:span text:style-name="T54">c</text:span><text:span text:style-name="T50">hange </text:span><text:span text:style-name="T54">i</text:span><text:span text:style-name="T50">nformation to </text:span><text:span text:style-name="T54">r</text:span><text:span text:style-name="T50">ural </text:span><text:span text:style-name="T54">f</text:span><text:span text:style-name="T50">armers.</text:span></text:p>
        </text:list-item>
      </text:list>
      <text:p text:style-name="P19"/>
      <text:p text:style-name="P48"><text:span text:style-name="T61">R</text:span>esearch Methodology </text:p>
      <text:p text:style-name="P47">This paper includes the review of relevant literature on the concept of information literacy (IL), entrepreneurship and employability, the role of LIS educators in promoting employability through information literacy (IL) programme within the institution and the general public. Various databases were accessed on the University of Nigeria institutional repository and other electronic databases. Searches were also done in journal databases including collections of Library and Information Science, governmental and non-governmental organizational websites, and the use of google search engine to sift relevant information resources from other websites outside the University of Nigeria’s domain. </text:p>
      <text:list xml:id="list112003090482698" text:continue-numbering="true" text:style-name="L1">
        <text:list-header>
          <text:p text:style-name="P66"/>
          <text:p text:style-name="P66"/>
          <text:p text:style-name="P66"/>
          <text:p text:style-name="P66"/>
          <text:p text:style-name="P66"><text:soft-page-break/></text:p>
          <text:p text:style-name="P65"><text:span text:style-name="T48">Co</text:span><text:span text:style-name="T49">ncept </text:span><text:span text:style-name="T48">o</text:span><text:span text:style-name="T49">f Rural Farmers </text:span><text:span text:style-name="T48">a</text:span><text:span text:style-name="T49">nd Climate Change</text:span></text:p>
        </text:list-header>
      </text:list>
      <text:p text:style-name="P14"><text:span text:style-name="T108">Farming</text:span> <text:span text:style-name="T108">i</text:span>s the fundamental occupa­tion of the rural people, form<text:span text:style-name="T108">ing</text:span> the basis of rural economy. Rural farmers oc/cupy a vital position in the survival and development of the nation’s economy through agricultural production. Rural farmers can be defined as the aggregate number of farmers residing in the rural areas. They are mainly poor peasant farmers, illiterate <text:span text:style-name="T108">and</text:span> politically uninformed <text:span text:style-name="T108">who</text:span> depend <text:span text:style-name="T108">main</text:span>ly on <text:span text:style-name="T108">farming</text:span> as the only means of livelihood.  According to Climate Change, Agriculture and Food Security (CCAFS, 2014), <text:span text:style-name="T108">in </text:span>many rural communities, farming is not restricted to men; rather, it involves both men, women, young and old. Rural farmers account for the greater part of the population of any developing country such as Nigeria and South East in particular. Rural farmers account for the greater part of the population of any developing country such as Nigeria. Rural farmers according to Mondal (2016), can be identified by the size of the community, density of the population, occupation, homogeneity of the community, closeness to nature, etc. </text:p>
      <text:p text:style-name="P15">Rural farmers constitute the bulk of the poor <text:span text:style-name="T108">people </text:span>in Nigeria who face the prospects of tragic crop failures, reduced agricultural productivity, increased poverty and hunger, malnutrition and diseases. <text:span text:style-name="T109">They are</text:span> dominated by low economic income earners and are most vulnerable to poverty and hunger, diseases and low standard of living. A<text:span text:style-name="T109">s reported by</text:span> <text:span text:style-name="T109">the </text:span>World Bank <text:span text:style-name="T109">(</text:span>2011<text:span text:style-name="T109">)</text:span> on world poverty and hunger, extreme poverty and hunger make people, mainly women and children mostly in rural communities vulnerable to diseases which lead to poor maternal health, child and infant mortality. Climate change affects rural farmers in several ways, including its direct impact on food production and security. World bank/United Nations (2006), <text:span text:style-name="T109">earlier </text:span>report<text:span text:style-name="T109">ed</text:span> that the potential effects of climate change on major crop yield such as maize, rice, cassava e.t.c will lead to increase in world food crisis and further expose rural farmers who are the most vulnerable people to the risk of extreme poverty and hunger. National Climate Assessment (2014)<text:span text:style-name="T62"> stated that climate change</text:span> is a normal part of the earth’s natural variability, which is related to interactions among the atmosphere, ocean, and land, as well as changes in the amount of solar radiation reaching the earth. </text:p>
      <text:p text:style-name="P51"><text:span text:style-name="T64">Climate change is a long-term shift in the statistics of the weather for example, it could show up as a change in climatic temperature and precipitation for a given place and time of year, from one </text:span><text:soft-page-break/><text:span text:style-name="T64">decade to the next. Since the industrial revolution, human activities have been changing the global climate by emission of high amounts of greenhouse gases into the atmosphere, resulting in higher global temperatures, affecting hydrological regimes and increasing climatic variability. </text:span><text:span text:style-name="T65">C</text:span><text:span text:style-name="T64">limate change is projected to have significant impacts on agricultural conditions, food supply, and food security. </text:span><text:span text:style-name="T84"> National Weather Service (2007) </text:span><text:span text:style-name="T85">noted that </text:span><text:span text:style-name="T65">c</text:span><text:span text:style-name="T85">limate change </text:span><text:span text:style-name="T84">is an environmental factor which has constituted a major threat to agricultural production. The patterns of the effects of climate change are dependent on some environmental factors which include the latitude, altitude and the type of crop grown in the affected area. </text:span></text:p>
      <text:p text:style-name="P52">The current level or stock of greenhouse gases in the atmosphere <text:span text:style-name="T110">as analyzed by Chukwunonye (2015)</text:span> is equivalent to around 430 parts per million CO2, compared with only 280 ppm before the <text:span text:style-name="T110">i</text:span>ndustrial <text:span text:style-name="T110">r</text:span>evolution <text:span text:style-name="T110">and is linked to increasing concentration of greenhouse gases, particularly carbon dioxide, in the Earth’s atmosphere.</text:span> It is however estimated that a global average temperature rise exceeding 2°C will lead to a heating up which would lead to a catastrophic, irreversible change in the world’s physical geography and will in turn have a serious impact on <text:span text:style-name="T110">a</text:span>griculture in vulnerable communities. Evidence has shown that climate change is already affecting crop yields in many countries including Nigeria <text:span text:style-name="T110">(</text:span><text:span text:style-name="T46">Intergovernmental Panel on Climate Change </text:span><text:span text:style-name="T45">(</text:span>IPCC<text:span text:style-name="T111">)</text:span> 2007). This is particularly true in low-income countries, where climate is the primary determinant of agricultural productivity and where adaptive capacities are low owing to lack of adequate climate skills and knowledge. Therefore, for rural farmers to enjoy improved agricultural output in the face of climate variability which has come to stay, they must accept adaptation as the only option for survival <text:span text:style-name="T110">and the only way this can be realized is through the use of audio visual to impact these skills and knowledge</text:span>.</text:p>
      <text:p text:style-name="P16"><text:span text:style-name="T67">Audiovisual Resources </text:span><text:span text:style-name="T68">a</text:span><text:span text:style-name="T67">nd Climate Change Adaptation</text:span></text:p>
      <text:p text:style-name="P53"><text:span text:style-name="T86">Adaptation is the process of changing one’s behavio</text:span><text:span text:style-name="T87">u</text:span><text:span text:style-name="T86">r to suit new situation. Intergovernmental Panel on Climate Change </text:span><text:span text:style-name="T88">(</text:span><text:span text:style-name="T86">IPCC, 2001) defined adaptation as the adjustment in natural or human systems in response to actual or expected climate hazards or their effects. Adaptation is usually is a long-term livelihood activity and is a continuous process where results are sustained and uses available resources efficiently and sustainably. It involves planning and combining of new and old </text:span><text:soft-page-break/><text:span text:style-name="T86">strategies and knowledge, and is focused on finding alternatives to cope with the immediate threat. According to Saul (2015), </text:span><text:span text:style-name="T89">adaptation is a </text:span><text:span text:style-name="T86">mitigation measure </text:span><text:span text:style-name="T89">that</text:span><text:span text:style-name="T86"> ha</text:span><text:span text:style-name="T89">s</text:span><text:span text:style-name="T86"> to do with limiting and controlling climate change excesses. </text:span><text:span text:style-name="T89">Thus, a</text:span><text:span text:style-name="T86">daptation measures to climate change have to do with living </text:span><text:span text:style-name="T89">and coping </text:span><text:span text:style-name="T86">with climate change. In other to assist rural farmers develop the capacity and resources to respond to the effects of extreme natural hazards i.e. droughts, flood and other environmental factors threatening their agricultural products, </text:span><text:span text:style-name="T89">utilizing </text:span><text:span text:style-name="T90">audio visual</text:span><text:span text:style-name="T86"> </text:span><text:span text:style-name="T90">m</text:span><text:span text:style-name="T86">edia </text:span><text:span text:style-name="T89">is</text:span><text:span text:style-name="T90"> necessary</text:span><text:span text:style-name="T86"> for inculcation </text:span><text:span text:style-name="T89">skills and knowledge of</text:span><text:span text:style-name="T86"> early climate change adaptation </text:span><text:span text:style-name="T89">among</text:span><text:span text:style-name="T86"> rural farmers.</text:span><text:span text:style-name="T66"> </text:span><text:span text:style-name="T86"> </text:span></text:p>
      <text:p text:style-name="P17"><text:span text:style-name="T91">Audio visual resources, being varieties of learning resources, assist in faster learning, enhance teaching and learning experience, while making learners take active participation in the teaching and learning process.</text:span><text:span text:style-name="T55"> </text:span><text:span text:style-name="T84">Audio visual resources combine both textual material with visual materials, audio and videos to educate learners</text:span><text:span text:style-name="T151"> </text:span><text:span text:style-name="T152">(</text:span><text:span text:style-name="T151">Vogler, 2012)</text:span><text:span text:style-name="T84"> on </text:span><text:span text:style-name="T95">addressing</text:span><text:span text:style-name="T84"> climate change </text:span><text:span text:style-name="T95">and its </text:span><text:span text:style-name="T84">adaptation </text:span><text:span text:style-name="T95">strategies</text:span><text:span text:style-name="T84">. </text:span><text:span text:style-name="T99">A </text:span><text:span text:style-name="T84">real object is often the most effective aid </text:span><text:span text:style-name="T99">for teaching rural farmers</text:span><text:span text:style-name="T84">. </text:span><text:span text:style-name="T99">The reason is that it</text:span><text:span text:style-name="T84"> enables the audience to understand exactly is </text:span><text:span text:style-name="T99">being </text:span><text:span text:style-name="T84">talk</text:span><text:span text:style-name="T99">ed</text:span><text:span text:style-name="T84"> about. </text:span><text:span text:style-name="T92">M</text:span><text:span text:style-name="T84">any types of audio visual resources often used for instruction </text:span><text:span text:style-name="T95">exist. However, </text:span><text:span text:style-name="T84">a facilitator decides which tool will work for learners. </text:span><text:span text:style-name="T100">Audio visual resources include: </text:span><text:span text:style-name="T102">Visual </text:span><text:span text:style-name="T103">R</text:span><text:span text:style-name="T102">esources</text:span><text:span text:style-name="T84"> include posters, model, figure, chart, graph etc. It also includes graphics such as diagrams, cut-outs, globe, objects, cartoon, info-graphs, bulletin board, flannel board, picture, map and others; </text:span><text:span text:style-name="T104">Audio Resources </text:span><text:span text:style-name="T94">which includes posters, photographs, charts, maps, flip chart, flannel graph, e.t.c</text:span><text:span text:style-name="T104">; Me</text:span><text:span text:style-name="T102">chanical </text:span><text:span text:style-name="T103">R</text:span><text:span text:style-name="T102">esources </text:span><text:span text:style-name="T93">encompasses</text:span><text:span text:style-name="T84"> </text:span><text:span text:style-name="T96">a</text:span><text:span text:style-name="T84">udio teaching machine, tape recorder, radio, motion picture, </text:span><text:span text:style-name="T100">p</text:span><text:span text:style-name="T84">rojector, epidiascope, filmstrips e.t.c; </text:span><text:span text:style-name="T100">and</text:span><text:span text:style-name="T84"> </text:span><text:span text:style-name="T102">Audio-Visual </text:span><text:span text:style-name="T103">R</text:span><text:span text:style-name="T102">esources</text:span><text:span text:style-name="T83">  </text:span><text:span text:style-name="T97">include</text:span><text:span text:style-name="T84"> video, </text:span><text:span text:style-name="T96">c</text:span><text:span text:style-name="T84">assettes, </text:span><text:span text:style-name="T96">f</text:span><text:span text:style-name="T84">ilms, television </text:span><text:span text:style-name="T96">as noted by Digital Class Educational Marketplace (DCEM) 2021).</text:span><text:span text:style-name="T84"> These audiovisual resources can be use</text:span><text:span text:style-name="T98">d</text:span><text:span text:style-name="T84"> effectively to communicate information and knowledge of climate change threats and adaptation for increased agricultural productivity among rural farmers in </text:span><text:span text:style-name="T98">Nigeria</text:span><text:span text:style-name="T84">. </text:span></text:p>
      <text:p text:style-name="P39"/>
      <text:p text:style-name="P32"><text:span text:style-name="T147">Objects</text:span><text:span text:style-name="T149">:</text:span><text:span text:style-name="T135"> A real object is often the most effective aid. It enables the audience to understand exactly what the </text:span><text:span text:style-name="T136">trainer</text:span><text:span text:style-name="T135"> is talking about </text:span><text:span text:style-name="T136">(</text:span><text:span text:style-name="T135">Wahlig, 2012). </text:span><text:span text:style-name="T136">For instance, the author state, e</text:span><text:span text:style-name="T135">quipment and tools can be shown, samples of diseased plants and insect pests displayed and different seed varieties and fertilizers handled by farmers. Where an object is too large to be shown, a model of it can </text:span><text:soft-page-break/><text:span text:style-name="T135">sometimes be used as a teaching aid. This applies particularly to buildings and other fixed structures. The construction of pepper nursery farm, for example or the installation of a dip tank can be demonstrated by using a model, which can be taken to pieces in front of the audience.</text:span></text:p>
      <text:p text:style-name="P32"><text:span text:style-name="T147">Photographs</text:span><text:span text:style-name="T149">: </text:span><text:span text:style-name="T135">They offer another substitute for real objects. They can be passed around an audience or displayed by the agent. If a photograph is being use</text:span><text:span text:style-name="T136">d</text:span><text:span text:style-name="T135"> as a visual </text:span><text:span text:style-name="T136">resource</text:span><text:span text:style-name="T135">, just the right amount of detail should be included for the audience to recognize it. Too much detail confuses and distracts, while too little prevents recognition </text:span><text:span text:style-name="T136">(</text:span><text:span text:style-name="T135">Dike, 1993). Photographs of people doing things are more likely to interest the audience than photographs of objects alone and as such are very vital in inculcating skills and knowledge of climate change adaptation </text:span></text:p>
      <text:p text:style-name="P32"><text:span text:style-name="T147">Posters</text:span><text:span text:style-name="T149">:</text:span><text:span text:style-name="T135"> Posters are useful for highlighting the main theme of a talk and wall charts can be used to show complex processes. Watson (2005) </text:span><text:span text:style-name="T137">stated that a</text:span><text:span text:style-name="T135">lthough they are used mainly in classroom teaching where they can be left on the wall for future reference, they can also be carried by the </text:span><text:span text:style-name="T137">information professionals</text:span><text:span text:style-name="T135"> to help convey ideas to farmers. They are very mobile in the sense that the information agent can paste them in strategic positions in the community. Some of the images that can be printed in the posters for awareness campaigns include, plant diseases and paste, inappropriate disposition of refuse, etc. posters contain a well drafted and concise message attached to the image. Posters save the information agent more time and energy in that it does not require the information agent to talk rather it conveys the message to the concerned audience on its own </text:span><text:span text:style-name="T138">(</text:span><text:span text:style-name="T135">Ezema, 2006).</text:span></text:p>
      <text:p text:style-name="P33"><text:span text:style-name="T147">Flip charts</text:span><text:span text:style-name="T149">:</text:span><text:span text:style-name="T135"> Flip charts contain a series of pictures, with or without words, fastened along one edge between two sheets of thin wood or thick cardboard. The two covers can be opened and folded back so that the flip chart stands in front of the audience. Each picture illustrates one point in the information agent's discussion with rural farmers </text:span><text:span text:style-name="T139">(</text:span><text:span text:style-name="T135">Volgla, 2012), </text:span><text:span text:style-name="T139">a</text:span><text:span text:style-name="T135">s well as help</text:span><text:span text:style-name="T139">s</text:span><text:span text:style-name="T135"> the audience to understand and remember information </text:span><text:span text:style-name="T139">passed across; while reminding the information agents of the content </text:span><text:span text:style-name="T135">without the need to refer constantly to </text:span><text:span text:style-name="T139">their</text:span><text:span text:style-name="T135"> written notes. The importan</text:span><text:span text:style-name="T139">ce</text:span><text:span text:style-name="T135"> of a chart in dissemination of information on climate change to rural farmers cannot be overemphasized. For instance, the procedure for converting fossil fuel into CO2 for example, may sound confusing, but a simple chart or diagram can make the process clearer. Again, the life cycle of a crop pest can be explained by showing a series of slides or drawings.</text:span></text:p>
      <text:p text:style-name="P34"><text:span text:style-name="T147">Flannel graphs</text:span><text:span text:style-name="T149">:</text:span><text:span text:style-name="T135"> A flannel graph is made from rough textured cloth, such as flannel or a blanket, which is hung or supported almost vertically. </text:span><text:span text:style-name="T140">F</text:span><text:span text:style-name="T135">igures, words, and symbols cut from cardboard, which are backed with similar cloth or sandpaper, are attached to it. </text:span><text:span text:style-name="T140">As suggested by </text:span><text:span text:style-name="T135">Moore (2011), </text:span><text:span text:style-name="T140">a</text:span><text:span text:style-name="T135"> cheaper backing is obtained by putting glue on the back of the cut-out and then dipping it into fine sand. The backing holds the cut-outs firmly on the cloth surface </text:span><text:span text:style-name="T140">while t</text:span><text:span text:style-name="T135">he cut-outs are prepared </text:span><text:soft-page-break/><text:span text:style-name="T135">beforehand and can be used repeatedly. The flannel graph can be used very effectively to build up a story or an explanation. Wahlig (2012) </text:span><text:span text:style-name="T140">added that u</text:span><text:span text:style-name="T135">nlike a wall chart which can confuse an audience by presenting a finished diagram at the start of a talk, a flannel graph can be used to present in turn each part of the diagram until it is complete. After showing the process of wind erosion, for </text:span><text:span text:style-name="T141">instance</text:span><text:span text:style-name="T135">, the effect of wind-breaks can be demonstrated by placing cut-outs of trees between the wind direction and a field. Arrows representing the wind can then be deflected, and the general effect shown by putting back soil symbols on the surface of the field. </text:span></text:p>
      <text:p text:style-name="P32"><text:span text:style-name="T148">Television</text:span><text:span text:style-name="T150">:</text:span><text:span text:style-name="T127"> <text:s/>According to UNESCO (2009), television and radio</text:span><text:span text:style-name="T112"> </text:span><text:span text:style-name="T113">are amongst the most accessible sources of information which can be used to reach out to rural farmers. Broadcast media have brought the reality of climate change impacts directly into our homes </text:span><text:span text:style-name="T114">(</text:span><text:span text:style-name="T113">Patil, 2012), helping to raise public attention to climate variability. </text:span><text:span text:style-name="T115">Thus, </text:span><text:span text:style-name="T113">Nwegbu (1998) </text:span><text:span text:style-name="T115">stated earlier that</text:span><text:span text:style-name="T113"> International and regional broadcasting unions are committed to increasing the quality and quantity of programmes on climate change and building capacities of national broadcasters, especially in marginalized developing countries. </text:span><text:span text:style-name="T127">Some of these communities that are marginalized would benefit from integrating approaches that the dissemination of climate information at the local and regional levels could be embedded in a larger process aimed at </text:span><text:span text:style-name="T128">s</text:span><text:span text:style-name="T127">eeking to facilitate the flow of forecast content, </text:span><text:span text:style-name="T128">s</text:span><text:span text:style-name="T127">trengthening the local understanding of strengths and limitations in climate predictions (including an acknowledgement of uncertainties), and </text:span><text:span text:style-name="T128">i</text:span>dentifying and addressing the bottlenecks in the process of communication and use of forecasts, while exploring opportunities to address the root causes of vulnerability <text:span text:style-name="T160">(</text:span>Ozowa, 1995). The sheer number of dispersed, vulnerable communities makes it very challenging for existing institutional structures to assist communities in taking full advantage of available climate predictions. </text:p>
      <text:p text:style-name="P35"><text:span text:style-name="T147">Radio</text:span><text:span text:style-name="T149">:</text:span><text:span text:style-name="T150"> </text:span><text:span text:style-name="T71">Radio is widely used as a mass communication medium and has great potentiality in <text:s/>disseminating information since its signals cover almost the entire given locations. Regular transmission of radio programmes on agriculture gives valuable information on climate change adaptation and agricultural productivity to rural farmers </text:span><text:span text:style-name="T72">(</text:span><text:span text:style-name="T127">Okumunu, 2018)</text:span><text:span text:style-name="T71">. <text:s/>Information and knowledge are therefore the two significant tools needed by rural farmers for climate change adaptation for improve agricultural productivity. <text:s/>Radio has the capacity to inform, entertain and educate a large audience of well-educated as well </text:span><text:span text:style-name="T76">as</text:span><text:span text:style-name="T71"> non-literate people. It has advantages over other mass media such as television and newspaper in terms of being handy, portable, easily accessible and cheap. It is the most portable of the broadcast media, being accessible at home, in the office, on the street, virtually everywhere at any time. </text:span></text:p>
      <text:p text:style-name="P35"><text:span text:style-name="T127">According to APC Women Support Programme (2016), </text:span><text:span text:style-name="T135">Radio remains the most powerful, and yet the cheapest, mass medium for reaching large numbers of people in isolated areas in their native </text:span><text:soft-page-break/><text:span text:style-name="T135">language. Thanks to the revolution of the transistor, even the remotest villages have access to rural radio, which builds on the oral tradition of rural populations. Radio is an important tool for the rapid diffusion of important messages on new agricultural production ideas and challenges of climate change </text:span><text:span text:style-name="T142">(</text:span><text:span text:style-name="T135">Uzoigwe, 1991). Combined with other media, it can be used for training and the transfer of climate information, knowledge and technologies. It can promote dialogue and debate on the major issues of rural agricultural development as well as providing a platform for the expression of rural farmers on the effect of environmental changes on their farms. Community involvement is fundamental for the successful use of radio with rural populations and most effective when produced with audience participation, in local languages and with consideration for cultural traditions. Successful features include live public shows, discussions and village debates </text:span><text:span text:style-name="T143">(</text:span><text:span text:style-name="T135">Mika, 2012).</text:span></text:p>
      <text:p text:style-name="P32"><text:span text:style-name="T147">Projected aids</text:span><text:span text:style-name="T135">: Films, colour slides, filmstrips and overhead projector transparencies are useful as teaching aids, bringing colour, variety and interest to an extension communication. Information agents are, therefore, more likely to use them in training centers, village squares, town halls and school fields/halls, although some slide projectors can be adapted to work from a 12-volt car battery. Films, filmstrips and slides are best used at night or in a room with curtains drawn or shutters closed </text:span><text:span text:style-name="T144">(</text:span><text:span text:style-name="T135">Popoola, 2008). A film is a mass medium, in that it is shown to large audiences in many different places, but for an individual information agent who uses it to increase the impact of a talk, it is an audio-visual aid. Daylight screens can be used for small groups of rural farmers </text:span><text:span text:style-name="T144">(</text:span><text:span text:style-name="T135">Ezema, 2006). Overhead projectors can be used in daylight, provided the sun is not shining directly on the screen or wall on which the image is projected </text:span><text:span text:style-name="T144">(</text:span><text:span text:style-name="T135">Patil, 2012). Some of the climate change related images that can be projected using these tools include, farms affected by drought, irrigated farms, flames of burning fossils, emissions from farm implements, cars, erosions etc. </text:span><text:span text:style-name="T127">Film can communicate in a simple yet convincing manner the threats posed by nature, and the disasters that may result if proper action is not taken.</text:span></text:p>
      <text:p text:style-name="P32"><text:span text:style-name="T147">Colour slides:</text:span><text:span text:style-name="T135"> can be selected and put in a suitable sequence by the information agent. He can produce his own slides to suit his purposes, provided he has access to a camera, film and film processing facilities </text:span><text:span text:style-name="T145">(</text:span><text:span text:style-name="T135">Watson, (2005). A slide set can easily be modified or updated by replacing one or more slides. If they are kept dry and free from dust and fingerprints, they will remain in good condition for many years. An agent can either provide his own spoken comments on the slides, or a commentary can be recorded on an audio cassette. With synchronized equipment, the tape can be modified so that slides automatically change at the appropriate point.</text:span></text:p>
      <text:p text:style-name="P32"><text:span text:style-name="T147">Filmstrips:</text:span><text:span text:style-name="T146"> </text:span><text:span text:style-name="T153">These </text:span><text:span text:style-name="T135">contain a sequence of slides in a single continuous strip of film. They are shown on a slide-projector fitted with a filmstrip carrier between the projector body and the lens. They </text:span><text:soft-page-break/><text:span text:style-name="T135">cannot be modified easily and the sequence is fixed, but individual frames cannot fall out or be put into the projector the wrong way round </text:span><text:span text:style-name="T145">(</text:span><text:span text:style-name="T135">Moore, 2011). They are useful when a fixed message has to be presented many times.</text:span></text:p>
      <text:p text:style-name="P32"><text:span text:style-name="T147">Overhead projectors:</text:span><text:span text:style-name="T135"> </text:span><text:span text:style-name="T154">These </text:span><text:span text:style-name="T135">are usually only found in class-rooms. Diagrams and texts are put on to a sheet of transparent acetate with special felt pens; the acetate is then placed on a flat glass platform through which a light shines, projecting the contents on to a vertical screen. The agent can write on the acetate while facing his audience, or he can prepare it beforehand </text:span><text:span text:style-name="T145">(</text:span><text:span text:style-name="T135">Mika, 2012). If he covers different parts of a sheet with paper, he can gradually reveal the sections of a diagram, thus achieving an effect similar to the flannel graph </text:span><text:span text:style-name="T145">(</text:span><text:span text:style-name="T135">Dike, 1993).</text:span></text:p>
      <text:p text:style-name="P32"><text:span text:style-name="T148">Video:</text:span><text:span text:style-name="T127"> </text:span><text:span text:style-name="T129">Videos </text:span><text:span text:style-name="T127">is being extensively and increasingly used to improve rural extension service and information dissemination. With some efforts of information agents, a video-based farmer training can be developed to reproduce farmers' knowledge at the same time as integrating it with current environmental change knowledge </text:span><text:span text:style-name="T130">(</text:span><text:span text:style-name="T127">Forgas, 1997). Although video is a primary training tool for facilitating understanding, it is backed up with simple printed guidelines for both the information agent and the rural farmers. There are many examples of audiovisual resources that have been produced for training and dissemination of information among rural farmers </text:span><text:span text:style-name="T130">(</text:span><text:span text:style-name="T127">Moore, 2011). They cover topics ranging from agricultural production techniques, natural resource management, small-scale irrigation, crop production, food processing, soil erosion, and other climate change related issues. Video is an important tool for enlightening decision-makers on the concerns of rural farmers and the critical problems pose to them by climate change. Video tools could be devised to encourage fruitful dialogue and the conceptualization and materialization of risk reduction plans by showing how the climate problem is common to people in different regions -and how a variety of strategies can address relevant climatic disaster threats </text:span><text:span text:style-name="T130">(</text:span><text:span text:style-name="T127">UNICEF, 2009). </text:span></text:p>
      <text:p text:style-name="P20"><text:span text:style-name="T157">Multimedia</text:span><text:span text:style-name="T158">:</text:span><text:span text:style-name="T155"> Communication programmes should make use of all media infrastructures and channels available in a country, both modern and traditional, in an orchestrated and mutually reinforcing fashion. The combination of several media approaches and tools with interpersonal channels multiplies the impact of communication campaigns, which are being used increasingly to support clearly defined development priorities </text:span><text:span text:style-name="T156">(</text:span><text:span text:style-name="T155">Obi, 1992). Multichannel communication approaches can also help in identifying appropriate agricultural technologies for women as well as in disseminating the required knowledge and skills. <text:s/>A booklet, illustrated with information on climate change adaptation strategies from the television series, can be serialized in the major newspapers and distributed through clinics and health service organizations located in the rural communities.</text:span></text:p>
      <text:p text:style-name="P18"><text:soft-page-break/></text:p>
      <text:list xml:id="list112002380176117" text:continue-numbering="true" text:style-name="L1">
        <text:list-header>
          <text:p text:style-name="P67"><text:span text:style-name="T42">The Role </text:span><text:span text:style-name="T44">o</text:span><text:span text:style-name="T42">f Audio Visual Resources </text:span><text:span text:style-name="T44">f</text:span><text:span text:style-name="T42">or Skills </text:span><text:span text:style-name="T47">a</text:span><text:span text:style-name="T42">nd Knowledge </text:span><text:span text:style-name="T47">o</text:span><text:span text:style-name="T42">f Climate Change Adaptation </text:span><text:span text:style-name="T47">o</text:span><text:span text:style-name="T42">f Farmers</text:span></text:p>
        </text:list-header>
      </text:list>
      <text:p text:style-name="P3"><text:span text:style-name="T11">The </text:span><text:span text:style-name="T15">use</text:span><text:span text:style-name="T11"> of audio visual resources in inculcation of climate change adaptation information to rural farmer</text:span><text:span text:style-name="T15">s</text:span><text:span text:style-name="T11"> is deemed very vital. </text:span><text:span text:style-name="T16">Climate</text:span><text:span text:style-name="T11"> change adaptation </text:span><text:span text:style-name="T16">is </text:span><text:span text:style-name="T11">to both </text:span><text:span text:style-name="T16">for the </text:span><text:span text:style-name="T11">literate and </text:span><text:span text:style-name="T16">non </text:span><text:span text:style-name="T11">literate farmers. It makes sense as farmers learn very quickly by hearing and watching rather than reading. Many farmers </text:span><text:span text:style-name="T17">may not </text:span><text:span text:style-name="T11">have the tendency to </text:span><text:span text:style-name="T17">memorize the print </text:span><text:span text:style-name="T11">easily </text:span><text:span text:style-name="T17">even when they are able to read</text:span><text:span text:style-name="T11">. </text:span><text:span text:style-name="T17">Audio visual resources assist in making learning permanent since it presents a vivid picture of the concept and context that being presented. Farmers are not inclined to reading by derive joy in watching their crops and animals grow. This entail that when they are shown audio, visual and audio visual resources of climate change content, points are driven home and strategies of coping with climate change are easily adapted. </text:span><text:span text:style-name="T18">As stated by</text:span><text:span text:style-name="T17"> </text:span><text:span text:style-name="T25">Okorie (2010), </text:span><text:span text:style-name="T26">a</text:span><text:span text:style-name="T11">udio visual resources make subjects such as climate change adaptation interesting and encourage farmers to learn it in detail; help all farmers to understand the issue of climate change adaption easily and grasp it completely, </text:span><text:span text:style-name="T18">as a result of </text:span><text:span text:style-name="T11">differences in understanding; enhance the conceptual thinking of rural farmers; </text:span><text:span text:style-name="T18">and helps to enliven the learning pattern, hence, </text:span><text:span text:style-name="T11">learning environment and experience </text:span><text:span text:style-name="T18">becomes interesting since they come</text:span><text:span text:style-name="T11"> in different forms and formats. </text:span><text:span text:style-name="T18">Again, they assist</text:span><text:span text:style-name="T11"> rural farmers </text:span><text:span text:style-name="T18">to</text:span><text:span text:style-name="T11"> learn faster </text:span><text:span text:style-name="T18">and with </text:span><text:span text:style-name="T11">accuracy; present learning with visual representation which stays in memory of mainly illiterate rural farmers for a longer time than other teaching aids like textual presentation. </text:span><text:span text:style-name="T24">They also</text:span><text:span text:style-name="T19"> give learners opportunity to encounter learning directly. </text:span><text:span text:style-name="T20">Efforts should t</text:span><text:span text:style-name="T21">herefore be made at improving skills and knowledge </text:span><text:span text:style-name="T22">acquisition </text:span><text:span text:style-name="T21">f</text:span><text:span text:style-name="T22">or</text:span><text:span text:style-name="T21"> environmental climate risk implications communicated in good time, unambiguous and in relevant terms through credible </text:span><text:span text:style-name="T23">media</text:span><text:span text:style-name="T21">. </text:span><text:span text:style-name="T23">It </text:span><text:span text:style-name="T21">becomes vital for </text:span><text:span text:style-name="T23">efforts geared towards </text:span><text:span text:style-name="T21">mobilizing rural farmers to take pragmatic steps that will enhance their knowledge capacity in mitigat</text:span><text:span text:style-name="T23">i</text:span><text:span text:style-name="T21">n</text:span><text:span text:style-name="T23">g</text:span><text:span text:style-name="T21"> and adapt</text:span><text:span text:style-name="T23">ing</text:span><text:span text:style-name="T21"> to climate change. </text:span></text:p>
      <text:list xml:id="list112003533107431" text:continue-numbering="true" text:style-name="L1">
        <text:list-header>
          <text:p text:style-name="P71"/>
          <text:p text:style-name="P70"><text:span text:style-name="T56">P</text:span><text:span text:style-name="T57">roblems </text:span><text:span text:style-name="T60">a</text:span><text:span text:style-name="T57">ssociated </text:span><text:span text:style-name="T58">w</text:span><text:span text:style-name="T57">ith Effective </text:span><text:span text:style-name="T59">Utilization</text:span><text:span text:style-name="T57"> </text:span><text:span text:style-name="T58">o</text:span><text:span text:style-name="T57">f </text:span><text:span text:style-name="T59">Audio-</text:span><text:span text:style-name="T60">v</text:span><text:span text:style-name="T59">isuals </text:span><text:span text:style-name="T58">f</text:span><text:span text:style-name="T59">or </text:span><text:span text:style-name="T57">Climate Change Information </text:span><text:span text:style-name="T58">t</text:span><text:span text:style-name="T57">o Rural Farmers</text:span></text:p>
        </text:list-header>
      </text:list>
      <text:p text:style-name="P42"/>
      <text:p text:style-name="P36"><text:span text:style-name="T127">Several problems associated with the </text:span><text:span text:style-name="T131">using</text:span><text:span text:style-name="T127"> audio visual resources for inculcation of skills and knowledge of climate change adaptation to rural farmers has contributed to t</text:span><text:span text:style-name="T71">he lack of access to basic agricultural knowledge and information by rural farmers in Enugu State. </text:span><text:span text:style-name="T127">Information provision is an important factor in improving the plight of agricultural production in the wake of </text:span><text:soft-page-break/><text:span text:style-name="T127">environmental dynamism </text:span><text:span text:style-name="T132">(</text:span><text:span text:style-name="T127">Chukwueke, 2020). But this positive contribution of agricultural information has come under threat of various challenges facing climate experts and information agents in providing information services in rural areas. Studies describe the problems facing information provision in rural areas to include: poor infrastructure, impassable roads, limited access to telecommunication networks and poor electrification Bernard et al (2013).</text:span><text:span text:style-name="T71"> These constraints has made these farmers to stick to their old traditional methods of farming system and animal husbandry practice, hence resulting in poor crop and livestock productivity </text:span><text:span text:style-name="T73">(</text:span><text:span text:style-name="T71">Obidike, 2011). Information and knowledge </text:span><text:span text:style-name="T73">is </text:span><text:span text:style-name="T71">very vital in agricultural development of any community and where they are poorly disseminated as a result of certain constraints, the community’s agricultural development becomes highly impeded. </text:span></text:p>
      <text:p text:style-name="P43"/>
      <text:p text:style-name="P36"><text:span text:style-name="T127">Inconsistent power is a disturbing problem in the use of audiovisual resources in the Utilization of audio visual resources for inculcation of skills and knowledge of climate change adaptation to rural farmers for improve agricultural output. Oragui (2012) </text:span><text:span text:style-name="T134">also stated that i</text:span><text:span text:style-name="T127">nconsistent electric power supply has reduced the use of available </text:span><text:span text:style-name="T133">audio visual</text:span><text:span text:style-name="T127"> resources in dissemination and the Utilization of audio visual resources for inculcation of skills and knowledge of climate change adaptation to rural farmers. Some of these resources require electricity and Nigerian has witnessed irregular supply of electricity in the recent past. There is insufficient power supply to operate the audio visual resources that is available.</text:span><text:span text:style-name="T135"> Most of these materials like projectors, Radio, films and television e.t.c cannot work without the electric current which is not available in a large number of schools</text:span><text:span text:style-name="T127">.</text:span></text:p>
      <text:p text:style-name="P41"/>
      <text:p text:style-name="P37"><text:span text:style-name="T127">Again, poor maintenance culture and lack of storage facility hinders effective utilization of audio visual resources for inculcation of skills and knowledge of climate change adaptation to rural farmers for improve agricultural output. </text:span><text:span text:style-name="T134">In line with this,</text:span><text:span text:style-name="T127"> Patil (2012) </text:span><text:span text:style-name="T134">stressed that l</text:span><text:span text:style-name="T127">ack of proper maintenance of audiovisual resources and facilities to preserve </text:span><text:span text:style-name="T134">audio visual resources</text:span><text:span text:style-name="T127"> constitute a problem to their effective utilization. Some audio visual resources require frequent maintenance to enhance their effectiveness. Most of the audio visuals are used without proper maintenance thereby exposing them risk of damage. Again, some of the materials are carelessly kept dusty and dirty environment in which they are exposed to rain and sun as a result of poor storage facility Madu (2000).</text:span></text:p>
      <text:p text:style-name="P37"><text:span text:style-name="T127">Other challenges facing the utilization of audio visual resources for inculcation of skills and knowledge of climate change adaptation to rural farmers for improve agricultural output is lack of trained extension personnel. Utilization of Audiovisual service have specific staffing requirements </text:span><text:span text:style-name="T134">and p</text:span><text:span text:style-name="T127">articular skills are needed to develop and manage these resources, know how to set them up, maintain the equipments to be in good running condition and dismantle them where necessary </text:span><text:soft-page-break/><text:span text:style-name="T134">(</text:span><text:span text:style-name="T127">Michael, 2005). It has been observed that there is a gross lack of trained personnel to handle the available Audio Visual resources inculcation of climate change and adaptation information to rural farmers. This disrupts the proper usage of these resources in rural communities in dissemination. In a situation where librarians are not computer literate, it becomes difficult to operate the system. Asiegbu (2000) noted that audiovisual resources such as films and sound recording seem particularly complex in terms of their format, specification and conservation or preservation and usage and as such require high level trained personnel.</text:span><text:span text:style-name="T77"> Annunel (2014)</text:span><text:span text:style-name="T78"> lack of proper linkage between public libraries and extension workers, lack of motivation to extension workers, high cost of information materials, </text:span><text:span text:style-name="T79">l</text:span><text:span text:style-name="T78">ack of rural libraries/information cent</text:span><text:span text:style-name="T79">re</text:span><text:span text:style-name="T78">s, language barriers e.t.c. </text:span><text:span text:style-name="T79">T</text:span><text:span text:style-name="T78">he scholars however stated that in order to achieve the goal of disseminating information to rural farmers, there should be linkage between public libraries and extension workers. </text:span><text:span text:style-name="T79">L</text:span><text:span text:style-name="T78">ack of fund for the acquisition of relevant audio visual resources account </text:span><text:span text:style-name="T79">also, </text:span><text:span text:style-name="T78">to a great extent, for the non availability of needed audio visual resources required </text:span><text:span text:style-name="T127">the </text:span><text:span text:style-name="T134">u</text:span><text:span text:style-name="T127">tilization of audio visual resources for inculcation of skills and knowledge of climate change adaptation to rural farmers </text:span><text:span text:style-name="T134">(</text:span><text:span text:style-name="T127">Agbo, 2019). The difficulty of getting fund for climate change adaptation information inhibits the ability of extension workers to organize trainings, workshops, seminars etc. even to recruit interpreters and local extension agents becomes challenging because it requires huge sum of money to engage these resources. More so, adoption of Information Communication Technology (ICT) for utilization as an information communication tool for rural farmers to enable them cope with climate change threats has posed enormous challenge to extension agents. This includes relatively high costs of services and lack of supporting infrastructure is the prominent challenges facing the use of ICTs. </text:span></text:p>
      <text:p text:style-name="P59"/>
      <text:p text:style-name="P24"><text:span text:style-name="T81">Recommendations and </text:span><text:span text:style-name="T80">Conclusion</text:span></text:p>
      <text:p text:style-name="P38"><text:span text:style-name="T71">In order to overcome these numerous challenges facing the utilization of audio-visual resources for inculcation of climate change adaptation information to rural farmers for improve Agricultural output, <text:s/>there becomes an urgent need for adequate funding of the extension services, ensuring proper and adequate maintenance culture, providing user education in order to train the famers and extension agents on the use of audio visual resources, regular training and re-training through workshops, seminars, conferences, in-house-training e.t.c Chukwueke (2020). Other recommendations are provision of constant power supply, provision of internet connectivity in rural communities, establishment of rural libraries, acquisition of relevant audio-visuals resources etc. </text:span><text:span text:style-name="T127">Other strategies that could help in of </text:span><text:span text:style-name="T71">the utilization of audio-visua</text:span><text:span text:style-name="T74">l</text:span><text:span text:style-name="T71"> resources for inculcation of climate change adaptation information </text:span><text:span text:style-name="T75">and</text:span><text:span text:style-name="T71"> improve</text:span><text:span text:style-name="T75">d</text:span><text:span text:style-name="T71"> </text:span><text:span text:style-name="T75">a</text:span><text:span text:style-name="T71">gricultural </text:span><text:span text:style-name="T75">out</text:span><text:span text:style-name="T71"> </text:span><text:span text:style-name="T75">of</text:span><text:span text:style-name="T71"> rural farmers </text:span><text:span text:style-name="T127">include:</text:span></text:p>
      <text:p text:style-name="P40"/>
      <text:list xml:id="list3137312477" text:style-name="WWNum3">
        <text:list-item>
          <text:p text:style-name="P60"><text:soft-page-break/>Recruitment of more librarians/ extension workers to disseminate information to rural <text:s text:c="7"/>farmers. </text:p>
        </text:list-item>
        <text:list-item>
          <text:p text:style-name="P61">Establishment of rapport between public libraries and extension workers for effective service delivery of information to rural farmers.</text:p>
        </text:list-item>
        <text:list-item>
          <text:p text:style-name="P62">Identifying the most effective Information sources for use</text:p>
        </text:list-item>
        <text:list-item>
          <text:p text:style-name="P62">Packaging and repackaging climate change information to rural farmers.</text:p>
        </text:list-item>
        <text:list-item>
          <text:p text:style-name="P60"><text:s/>Establishment of rural libraries in rural communities.</text:p>
        </text:list-item>
        <text:list-item>
          <text:p text:style-name="P60">Encouraging the use of audiovisual materials by public librarians/extension workers etc</text:p>
          <text:p text:style-name="P60"/>
        </text:list-item>
      </text:list>
      <text:p text:style-name="P8">For any <text:span text:style-name="T161">farmers to be acquainted with the skills and knowledge of climate change adaptation, there is need for the different agents involved to work towards using audio visual resources for effective adaptation measures. This may not be realized if audio visual resources are not provided, managed by all the individuals and groups involved, including the local government, public libraries and other agents involved in information provision to the rural farmers. Only when all these groups work together that rural farmers will garner skill and knowledge for climate change adaptation through audio visual resources.</text:span></text:p>
      <text:p text:style-name="P25"/>
      <text:p text:style-name="P22"/>
      <text:p text:style-name="P22"/>
      <text:p text:style-name="P22">           </text:p>
      <text:p text:style-name="P21"> </text:p>
      <text:p text:style-name="P21"> </text:p>
      <text:p text:style-name="P23">References</text:p>
      <text:p text:style-name="P54"> </text:p>
      <text:p text:style-name="P28"><text:span text:style-name="T63">Annune1, A.E., Ezeani, C.N., Okafor, V.N.</text:span> <text:span text:style-name="T82">(2014). Information sources Disseminate and utilization <text:tab/>patterns of the Artisanal Fishery sector in Benue State, Nigeria: </text:span><text:span text:style-name="T101">Advances in Research <text:tab/>Science domain International</text:span><text:span text:style-name="T82"> 2(12).</text:span></text:p>
      <text:p text:style-name="P55"> </text:p>
      <text:p text:style-name="P30">Bisong, F.E., Cyprian, A. E, Yaro, M.A. (2014) Rural people Perception to Climate <text:tab/>variability/<text:tab/>change in cross River State-Nigeria. Journal of Sustainable Development vol. 7(2). <text:tab/>Canadian Center of Science and Education.</text:p>
      <text:p text:style-name="P55"> </text:p>
      <text:p text:style-name="P5"><text:span text:style-name="T105">Climate Change Agriculture and Food Security </text:span><text:span text:style-name="T106">(CCAFS) (2016)</text:span><text:a xlink:type="simple" xlink:href="https://ccafs.cgiar.org/" office:target-frame-name="_blank" xlink:show="new" text:style-name="Internet_20_link" text:visited-style-name="Visited_20_Internet_20_Link"><text:span text:style-name="T69"> CGIAR research program on <text:tab/>Climate Change, Agriculture and Food Security</text:span></text:a><text:span text:style-name="T70"> </text:span><text:a xlink:type="simple" xlink:href="https://ccafs.cgiar.org/themes/climate-risk-management" office:target-frame-name="_blank" xlink:show="new" text:style-name="Internet_20_link" text:visited-style-name="Visited_20_Internet_20_Link"><text:span text:style-name="T69">Climate Risk Management</text:span></text:a><text:span text:style-name="T70"> </text:span><text:span text:style-name="T105">Climate services <text:tab/>for farmers. Retrieved from</text:span><text:span text:style-name="T122"> </text:span><text:a xlink:type="simple" xlink:href="mailto:ccafs@cgiar.org/" office:target-frame-name="_blank" xlink:show="new" text:style-name="Internet_20_link" text:visited-style-name="Visited_20_Internet_20_Link"><text:span text:style-name="T118">ccafs@cgiar.org/</text:span></text:a><text:span text:style-name="T120"> </text:span><text:span text:style-name="T105">on 15/11/2016.</text:span></text:p>
      <text:p text:style-name="P6">Chukwuone. N. (2015). Analysis of impacted of Climate Change on growth and yield of yam and <text:tab/>cassava and Adaptation strategies by farmers in Southern Nigeria: <text:span text:style-name="T116">AGRODEP</text:span> working <text:tab/>paper 0012. Retrieved from online on 30/10/2016.</text:p>
      <text:p text:style-name="P6">Debate to Action (2006). National Youth Service Corps, British Council and World Bank Institute <text:tab/>Collaboration on Development Issues: <text:span text:style-name="T116">Development in my Community</text:span>. Abuja. Epitome continental.</text:p>
      <text:p text:style-name="P29"><text:span text:style-name="T126">Derek, M. D. (</text:span><text:span text:style-name="T125">2009).</text:span><text:span text:style-name="T105"> Global Warming Effects and Causes: A Top 10 List. COSO, Planetsave.</text:span></text:p>
      <text:p text:style-name="P29"><text:soft-page-break/><text:span text:style-name="T105"><text:tab/>Faculty of Education online publication (2015). Adult Education Programme: Retri</text:span><text:span text:style-name="T107">e</text:span><text:span text:style-name="T105">ved <text:tab/>from </text:span><text:a xlink:type="simple" xlink:href="http://education.unn.edu.ng/adult-education-programmes/" office:target-frame-name="_blank" xlink:show="new" text:style-name="Internet_20_link" text:visited-style-name="Visited_20_Internet_20_Link"><text:span text:style-name="T118">http://education.unn.edu.ng/adult-education-programmes/</text:span></text:a><text:span text:style-name="T105">. </text:span><text:span text:style-name="T107">o</text:span><text:span text:style-name="T105">n 9/5/17.</text:span></text:p>
      <text:p text:style-name="P58"> </text:p>
      <text:p text:style-name="P26"> </text:p>
      <text:p text:style-name="P29"><text:span text:style-name="T105">International Federation of Library Associations and Institutions (IFLA) (2008). IFLA statement on <text:tab/>indigenous traditional knowledge. Available: </text:span><text:a xlink:type="simple" xlink:href="http://www.ifla.org/publications/ifla-statement-" text:style-name="Internet_20_link" text:visited-style-name="Visited_20_Internet_20_Link">http://www.ifla.org/publications/ifla-statement-</text:a><text:a xlink:type="simple" xlink:href="http://www.ifla.org/publications/ifla-statement-on-indigenous-traditional-knowledge" office:target-frame-name="_blank" xlink:show="new" text:style-name="Internet_20_link" text:visited-style-name="Visited_20_Internet_20_Link"><text:tab/>on-indigenous-traditional-knowledge</text:a></text:p>
      <text:p text:style-name="P29"><text:span text:style-name="T105">IPCC (2007). Climate Change 2007: </text:span><text:span text:style-name="Emphasis"><text:span text:style-name="T105">The Physical Science Basis (Summary for Policy), Intergovernmental Panel on ClimateChange.</text:span></text:span><text:span text:style-name="T105"> Cambridge: Cambridge University Press.</text:span></text:p>
      <text:p text:style-name="P56"/>
      <text:p text:style-name="P30">Jha, A., Harshita, B. (2012). Addressing the information and knowledge needs of farmers to enable <text:tab/>climate change adaptation- A study of Bundelkhand region in New Delhi, Central India: <text:tab/>Development Alternatives. Retrived online on 23/3/2016.</text:p>
      <text:p text:style-name="P27"> </text:p>
      <text:p text:style-name="P28"><text:span text:style-name="T63">Kumar, A. J. (2017) </text:span><text:span text:style-name="T123">Philosophical Background of Adult And Lifelong Learning. Retrieved online on 9/5/17.</text:span></text:p>
      <text:p text:style-name="P30"/>
      <text:p text:style-name="P31"><text:span text:style-name="T105">Onyeneke, R. U. &amp; Madukwe, D. K (2010). Adaptation Measures by Crop Farmers in the Southeast <text:tab/>Rainforest Zone of Nigeria to Climate Change: </text:span><text:span text:style-name="Emphasis"><text:span text:style-name="T105">Science World Journal</text:span></text:span><text:span text:style-name="T105"> 5 (1) pp 32- 34. <text:tab/>Retrieved on 8/11/2016. </text:span><text:a xlink:type="simple" xlink:href="http://www.allafrica.com/nigeria/" office:target-frame-name="_blank" xlink:show="new" text:style-name="Internet_20_link" text:visited-style-name="Visited_20_Internet_20_Link"><text:span text:style-name="T118">http://www.allafrica.com/nigeria/</text:span></text:a><text:span text:style-name="T105"> Retrieved on 10/10/2015.</text:span></text:p>
      <text:p text:style-name="P57"/>
      <text:p text:style-name="P6">Mondal, P. (2016). Rural Community: Top 10 Characteristic of the rural community-explained. <text:tab/>Retrieved from <text:span text:style-name="T124">Articlelibrary.com</text:span>. 10/10/2016.</text:p>
      <text:p text:style-name="P6">National Climate Assessment (2014). Agriculture effects Climate Change and Climate change <text:tab/>effects Agriculture U.S. Global Change Research Programme 1800 G Street, NW, Suite <text:tab/>9100, Washington, D.C. 20006 USA.</text:p>
      <text:p text:style-name="P5"><text:span text:style-name="T105">NOAA National Weather Sciences (2007). Climate and atmospheric history of the past 420, 000 <text:tab/>years from the vostok ice care: Antarctica. Retrieved <text:tab/>from </text:span><text:a xlink:type="simple" xlink:href="http://www.ncdc.noaa.gov/paleo/abrupt/story.htm" office:target-frame-name="_blank" xlink:show="new" text:style-name="Internet_20_link" text:visited-style-name="Visited_20_Internet_20_Link"><text:span text:style-name="T118">http://www.ncdc.noaa.gov/paleo/abrupt/story.htm</text:span></text:a><text:span text:style-name="T120"> </text:span><text:span text:style-name="T105">on 25/10/2016.</text:span></text:p>
      <text:p text:style-name="P7"><text:span text:style-name="T159">Saul, E. (2015). Impact of Climate change on Agriculture and food security in Nigeria: Challenges <text:tab/>and adaptation. </text:span><text:span text:style-name="T117">Global Advanced Research Journal of Medicinal Plant (GARJMP)</text:span><text:span text:style-name="T159"> 3 (1). <text:tab/>Retrieved from </text:span><text:a xlink:type="simple" xlink:href="http://garj.org/garjmp/index.htm" office:target-frame-name="_blank" xlink:show="new" text:style-name="Internet_20_link" text:visited-style-name="Visited_20_Internet_20_Link"><text:span text:style-name="T119">http://garj.org/garjmp/index.htm</text:span></text:a><text:span text:style-name="T121"> </text:span><text:span text:style-name="T159">on 20/10/201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alibri" svg:font-family="Calibri, sans-serif"/>
    <style:font-face style:name="Times New Roman1" svg:font-family="'Times New Roman', serif"/>
    <style:font-face style:name="Arial1" svg:font-family="Arial" style:font-family-generic="swiss"/>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Arial,Italic" svg:font-family="'Arial,Italic'"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paragraph-properties text:number-lines="false" text:line-number="0"/>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2" style:font-family-asian="'Times New Roman'" style:font-family-generic-asian="system" style:font-pitch-asian="variable" style:font-size-asian="12pt" style:font-name-complex="Times New Roman2" style:font-family-complex="'Times New Roman'" style:font-family-generic-complex="system" style:font-pitch-complex="variable" style:font-size-complex="12pt"/>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11-03T12:27:48.074000000</meta:creation-date>
    <dc:date>2022-02-28T11:19:50.852000000</dc:date>
    <meta:editing-duration>PT4H50M38S</meta:editing-duration>
    <meta:editing-cycles>100</meta:editing-cycles>
    <meta:generator>Neat_Office/6.2.8.2$Windows_x86 LibreOffice_project/</meta:generator>
    <meta:document-statistic meta:table-count="0" meta:image-count="0" meta:object-count="0" meta:page-count="14" meta:paragraph-count="91" meta:word-count="5785" meta:character-count="38919" meta:non-whitespace-character-count="33145"/>
  </office:meta>
</office:document-meta>
</file>